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THERESIALAAN 7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Theresialaan 73 Vught, vervangen dakkapel tweede verdieping, Z23-26191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42886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886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886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THERESIALAAN 73 VUGHT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2886</meta:user-defined>
    <meta:user-defined meta:name="OVERHEIDop.GmbID/DC.identifier">gmb-2023-142886</meta:user-defined>
    <meta:user-defined meta:name="OVERHEIDop.versieInformatie"/>
  </office:meta>
</office:document-meta>
</file>