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passanten- en kanosteiger Hoge Vaart - 5P5 (Overig Almere Hout), in nabijheid trailerhelling Groenling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3046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 februari 2023</text:p>
            <text:p text:style-name="common-al">
            <text:span text:style-name="nadrukvet">Omschrijving:</text:span> het bouwen van een passanten- en kanosteiger Hoge Vaart</text:p>
            <text:p text:style-name="last-al">
            <text:span text:style-name="nadrukvet">Locatie:</text:span> 5P5 (Overig Almere Hout), in nabijheid trailerhelling Groenlingwe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42851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851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851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0465</meta:user-defined>
    <meta:user-defined meta:name="DCTERMS.abstract">Gemeente Almere - verlenging beslistermijn aanvraag omgevingsvergunning - het bouwen van een passanten- en kanosteiger Hoge Vaart - 5P5 (Overig Almere Hout), in nabijheid trailerhelling Groenlingweg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passanten- en kanosteiger Hoge Vaart - 5P5 (Overig Almere Hout), in nabijheid trailerhelling Groenlingweg</meta:user-defined>
    <meta:user-defined meta:name="DCTERMS.W3CDTF/DCTERMS.available">2023-04-03</meta:user-defined>
    <meta:user-defined meta:name="DCTERMS.W3CDTF/OVERHEIDop.jaargang">2023</meta:user-defined>
    <meta:user-defined meta:name="OVERHEIDop.publicationIssue">142851</meta:user-defined>
    <meta:user-defined meta:name="OVERHEIDop.GmbID/DC.identifier">gmb-2023-142851</meta:user-defined>
    <meta:user-defined meta:name="OVERHEIDop.versieInformatie"/>
  </office:meta>
</office:document-meta>
</file>