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extra bouwlaag op het tussenlid tussen twee woningen, Dr. Dentzlaan 3-5 te Utrecht,  HZ_WABO-23-0397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r. Dentzlaan 3-5 te Utrecht</text:p>
            <text:p text:style-name="common-al">HZ_WABO-23-03974</text:p>
            <text:p text:style-name="common-al">Toelichting: het bouwen van een extra bouwlaag op het tussenlid tussen twee woningen</text:p>
            <text:p text:style-name="common-al">Datum besluit: 29 maart 2023</text:p>
            <text:p text:style-name="common-al">Startdatum bezwaartermijn: 30 maart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42669</text:span><text:line-break/><text:date style:data-style-name="dag" text:fixed="true" text:date-value="2023-04-03"/><text:line-break/><text:date style:data-style-name="jaar" text:fixed="true" text:date-value="2023-04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42669</text:span><text:date style:data-style-name="nicedate" text:fixed="true" text:date-value="2023-04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42669</text:span><text:date style:data-style-name="nicedate" text:fixed="true" text:date-value="2023-04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0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OVERHEIDop.locatietype/OVERHEIDop.gebiedsmarkering">Adres</meta:user-defined>
    <meta:user-defined meta:name="DC.title">Afgehandelde omgevingsvergunning, het bouwen van een extra bouwlaag op het tussenlid tussen twee woningen, Dr. Dentzlaan 3-5 te Utrecht,  HZ_WABO-23-03974</meta:user-defined>
    <meta:user-defined meta:name="DCTERMS.W3CDTF/DCTERMS.available">2023-04-03</meta:user-defined>
    <meta:user-defined meta:name="DCTERMS.W3CDTF/OVERHEIDop.jaargang">2023</meta:user-defined>
    <meta:user-defined meta:name="OVERHEIDop.externeBijlage">Aanvraagdocument  publiceerbaar-A|exb-2023-16318</meta:user-defined>
    <meta:user-defined meta:name="OVERHEIDop.externeBijlage">Besluit omgevingsvergunning publiceerbaar|exb-2023-16319</meta:user-defined>
    <meta:user-defined meta:name="OVERHEIDop.publicationIssue">142669</meta:user-defined>
    <meta:user-defined meta:name="OVERHEIDop.GmbID/DC.identifier">gmb-2023-142669</meta:user-defined>
    <meta:user-defined meta:name="OVERHEIDop.versieInformatie"/>
  </office:meta>
</office:document-meta>
</file>