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legaliseren van de bouw van een onverwarmde tijdelijke kas en twee zeecontainers met een bijeenkomstfunctie (horeca) voor een periode van 6,5 jaar (22-11-2029), Nijverheidskade 15 te Utrecht,  HZ_WABO-23-0219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jverheidskade 15 te Utrecht</text:p>
            <text:p text:style-name="common-al">HZ_WABO-23-02196</text:p>
            <text:p text:style-name="common-al">Toelichting: het legaliseren van de bouw van een onverwarmde tijdelijke kas en twee zeecontainers met een bijeenkomstfunctie (horeca) voor een periode van 6,5 jaar (22-11-2029)</text:p>
            <text:p text:style-name="common-al">Datum besluit: 29 maart 2023</text:p>
            <text:p text:style-name="common-al">Startdatum bezwaartermijn: 30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2329</text:span><text:line-break/><text:date style:data-style-name="dag" text:fixed="true" text:date-value="2023-03-31"/><text:line-break/><text:date style:data-style-name="jaar" text:fixed="true" text:date-value="2023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329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2329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legaliseren van de bouw van een onverwarmde tijdelijke kas en twee zeecontainers met een bijeenkomstfunctie (horeca) voor een periode van 6,5 jaar (22-11-2029), Nijverheidskade 15 te Utrecht,  HZ_WABO-23-02196</meta:user-defined>
    <meta:user-defined meta:name="DCTERMS.W3CDTF/DCTERMS.available">2023-03-31</meta:user-defined>
    <meta:user-defined meta:name="DCTERMS.W3CDTF/OVERHEIDop.jaargang">2023</meta:user-defined>
    <meta:user-defined meta:name="OVERHEIDop.externeBijlage">Publiceerbaar-A|exb-2023-16283</meta:user-defined>
    <meta:user-defined meta:name="OVERHEIDop.externeBijlage">Besluit omgevingsvergunning publiceerbaar|exb-2023-16284</meta:user-defined>
    <meta:user-defined meta:name="OVERHEIDop.publicationIssue">142329</meta:user-defined>
    <meta:user-defined meta:name="OVERHEIDop.GmbID/DC.identifier">gmb-2023-142329</meta:user-defined>
    <meta:user-defined meta:name="OVERHEIDop.versieInformatie"/>
  </office:meta>
</office:document-meta>
</file>