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Dr. H. Th. s' Jacoblaan 39 te Utrecht,  HZ_WABO-23-047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r. H. Th. s' Jacoblaan 39 te Utrecht</text:p>
            <text:p text:style-name="common-al">HZ_WABO-23-04757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2087</text:span><text:line-break/><text:date style:data-style-name="dag" text:fixed="true" text:date-value="2023-03-31"/><text:line-break/><text:date style:data-style-name="jaar" text:fixed="true" text:date-value="2023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2087</text:span><text:date style:data-style-name="nicedate" text:fixed="true" text:date-value="2023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2087</text:span><text:date style:data-style-name="nicedate" text:fixed="true" text:date-value="2023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de woning, Dr. H. Th. s' Jacoblaan 39 te Utrecht,  HZ_WABO-23-04757</meta:user-defined>
    <meta:user-defined meta:name="DCTERMS.W3CDTF/DCTERMS.available">2023-03-31</meta:user-defined>
    <meta:user-defined meta:name="DCTERMS.W3CDTF/OVERHEIDop.jaargang">2023</meta:user-defined>
    <meta:user-defined meta:name="OVERHEIDop.publicationIssue">142087</meta:user-defined>
    <meta:user-defined meta:name="OVERHEIDop.GmbID/DC.identifier">gmb-2023-142087</meta:user-defined>
    <meta:user-defined meta:name="OVERHEIDop.versieInformatie"/>
  </office:meta>
</office:document-meta>
</file>