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KLEINE GENT 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Kleine Gent 3 Vught, plaatsen nieuw dak met dakkapellen, Z23-258459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41558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1558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1558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KLEINE GENT 3 VUGHT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1558</meta:user-defined>
    <meta:user-defined meta:name="OVERHEIDop.GmbID/DC.identifier">gmb-2023-141558</meta:user-defined>
    <meta:user-defined meta:name="OVERHEIDop.versieInformatie"/>
  </office:meta>
</office:document-meta>
</file>