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9-03-2023 hebben wij een reguliere omgevingsvergunning verleend voor het bouwen van sleufsilo's op het adres Haaksbergerweg 5 7475MD Markelo, [MKL00C03869]. Deze vergunning staat ingeschreven onder zaaknummer 000045801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141179</text:span><text:line-break/><text:date style:data-style-name="dag" text:fixed="true" text:date-value="2023-03-31"/><text:line-break/><text:date style:data-style-name="jaar" text:fixed="true" text:date-value="2023-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179</text:span><text:date style:data-style-name="nicedate" text:fixed="true" text:date-value="2023-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179</text:span><text:date style:data-style-name="nicedate" text:fixed="true" text:date-value="2023-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458012</meta:user-defined>
    <meta:user-defined meta:name="DCTERMS.abstract">het bouwen van sleufsilo's </meta:user-defined>
    <dc:language>nl</dc:language>
    <meta:user-defined meta:name="OVERHEIDop.locatietype/OVERHEIDop.gebiedsmarkering">Punt</meta:user-defined>
    <meta:user-defined meta:name="DC.title">Op 29-03-2023 hebben wij een reguliere omgevingsvergunning verleend voor het bouwen van sleufsilo's op het adres Haaksbergerweg 5 7475MD Markelo, [MKL00C03869]. Deze vergunning staat ingeschreven onder zaaknummer 0000458012.</meta:user-defined>
    <meta:user-defined meta:name="DCTERMS.W3CDTF/DCTERMS.available">2023-03-31</meta:user-defined>
    <meta:user-defined meta:name="DCTERMS.W3CDTF/OVERHEIDop.jaargang">2023</meta:user-defined>
    <meta:user-defined meta:name="OVERHEIDop.publicationIssue">141179</meta:user-defined>
    <meta:user-defined meta:name="OVERHEIDop.GmbID/DC.identifier">gmb-2023-141179</meta:user-defined>
    <meta:user-defined meta:name="OVERHEIDop.versieInformatie"/>
  </office:meta>
</office:document-meta>
</file>