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apverdieping op een woning en een extra bouwlaag op de aanbouw van de woning, Bundelzwam 91 te Vleuten, HZ_WABO-23-1040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ndelzwam 91 te Vleuten</text:span>
          </text:p>
            <text:p text:style-name="common-al">HZ_WABO-23-10407</text:p>
            <text:p text:style-name="common-al">Toelichting: het bouwen van een kapverdieping op een woning en een extra bouwlaag op de aanbouw van de woning</text:p>
            <text:p text:style-name="common-al">Datum ontvangst aanvraag: 28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1061</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61</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1061</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kapverdieping op een woning en een extra bouwlaag op de aanbouw van de woning, Bundelzwam 91 te Vleuten, HZ_WABO-23-10407</meta:user-defined>
    <meta:user-defined meta:name="DCTERMS.W3CDTF/DCTERMS.available">2023-03-31</meta:user-defined>
    <meta:user-defined meta:name="DCTERMS.W3CDTF/OVERHEIDop.jaargang">2023</meta:user-defined>
    <meta:user-defined meta:name="OVERHEIDop.externeBijlage">Publiceerbaar-A|exb-2023-16060</meta:user-defined>
    <meta:user-defined meta:name="OVERHEIDop.publicationIssue">141061</meta:user-defined>
    <meta:user-defined meta:name="OVERHEIDop.GmbID/DC.identifier">gmb-2023-141061</meta:user-defined>
    <meta:user-defined meta:name="OVERHEIDop.versieInformatie"/>
  </office:meta>
</office:document-meta>
</file>