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henen - Verlenging beslistermijn aanvraag omgevingsvergunning bouwen Larikslaan 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henen maakt bekend dat het op grond van artikel 3.9, lid 2 van de Wet algemene bepalingen omgevingsrecht heeft besloten voor de volgende aanvraag de beslistermijn te verlengen met een termijn van zes weken:</text:p>
            <text:p text:style-name="common-al"/>
            <text:p text:style-name="last-al">Het realiseren van een dakopbouw en het wijzigen van de voorgevel, Larikslaan 34, Rhenen. Aanvraagnummer: 7368915. Indieningsdatum: 07 november 2022. Nieuwe uiterste beslisdatum: 15 februari 2023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14023</text:span><text:line-break/><text:date style:data-style-name="dag" text:fixed="true" text:date-value="2023-01-11"/><text:line-break/><text:date style:data-style-name="jaar" text:fixed="true" text:date-value="2023-01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023</text:span><text:date style:data-style-name="nicedate" text:fixed="true" text:date-value="2023-0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023</text:span><text:date style:data-style-name="nicedate" text:fixed="true" text:date-value="2023-0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Rhenen - Verlenging beslistermijn aanvraag omgevingsvergunning bouwen Larikslaan 34</meta:user-defined>
    <meta:user-defined meta:name="DCTERMS.W3CDTF/DCTERMS.available">2023-01-11</meta:user-defined>
    <meta:user-defined meta:name="DCTERMS.W3CDTF/OVERHEIDop.jaargang">2023</meta:user-defined>
    <meta:user-defined meta:name="OVERHEIDop.publicationIssue">14023</meta:user-defined>
    <meta:user-defined meta:name="OVERHEIDop.GmbID/DC.identifier">gmb-2023-14023</meta:user-defined>
    <meta:user-defined meta:name="OVERHEIDop.versieInformatie"/>
  </office:meta>
</office:document-meta>
</file>