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Gouden Koetslaan 21 te Vleuten,  HZ_WABO-23-037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ouden Koetslaan 21 te Vleuten</text:p>
            <text:p text:style-name="common-al">HZ_WABO-23-03717</text:p>
            <text:p text:style-name="common-al">Toelichting: het bouwen van een dakopbouw</text:p>
            <text:p text:style-name="common-al">Datum besluit: 28 maart 2023</text:p>
            <text:p text:style-name="common-al">Startdatum bezwaartermijn: 29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9718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9718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9718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Gouden Koetslaan 21 te Vleuten,  HZ_WABO-23-03717</meta:user-defined>
    <meta:user-defined meta:name="DCTERMS.W3CDTF/DCTERMS.available">2023-03-30</meta:user-defined>
    <meta:user-defined meta:name="DCTERMS.W3CDTF/OVERHEIDop.jaargang">2023</meta:user-defined>
    <meta:user-defined meta:name="OVERHEIDop.externeBijlage">ALG - Aanvraagdocument  publiceerbaar-A|exb-2023-15906</meta:user-defined>
    <meta:user-defined meta:name="OVERHEIDop.externeBijlage">Besluit omgevingsvergunning publiceerbaar|exb-2023-15907</meta:user-defined>
    <meta:user-defined meta:name="OVERHEIDop.publicationIssue">139718</meta:user-defined>
    <meta:user-defined meta:name="OVERHEIDop.GmbID/DC.identifier">gmb-2023-139718</meta:user-defined>
    <meta:user-defined meta:name="OVERHEIDop.versieInformatie"/>
  </office:meta>
</office:document-meta>
</file>