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Rigakade 10, Amsterdam - het wijzigen van de aanvraag met zaak 9992006, voor het bouwen van een kantoorgebouw met park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wijzigen van de aanvraag met zaak 9992006, voor het bouwen van een kantoorgebouw met parkeren . Ontvangstdatum aanvraag: 13-03-2023 Aanvrager: B.V. Exploitatie Maatschappij "Wiboul" Zaaknummer: 11915290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8799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38338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33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33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8799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Rigakade 10, Amsterdam - het wijzigen van de aanvraag met zaak 9992006, voor het bouwen van een kantoorgebouw met parkeren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8338</meta:user-defined>
    <meta:user-defined meta:name="OVERHEIDop.GmbID/DC.identifier">gmb-2023-138338</meta:user-defined>
    <meta:user-defined meta:name="OVERHEIDop.versieInformatie"/>
  </office:meta>
</office:document-meta>
</file>