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4 bedrijfsverzamelgebouwen, Overvliet, nabij Strijviertel te De Meern,  HZ_WABO-22-447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, nabij Strijviertel te De Meern</text:p>
            <text:p text:style-name="common-al">HZ_WABO-22-44796</text:p>
            <text:p text:style-name="common-al">Toelichting: het bouwen van 4 bedrijfsverzamelgebouw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7804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804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804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4 bedrijfsverzamelgebouwen, Overvliet, nabij Strijviertel te De Meern,  HZ_WABO-22-44796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7804</meta:user-defined>
    <meta:user-defined meta:name="OVERHEIDop.GmbID/DC.identifier">gmb-2023-137804</meta:user-defined>
    <meta:user-defined meta:name="OVERHEIDop.versieInformatie"/>
  </office:meta>
</office:document-meta>
</file>