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ommeniestraat 9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-3PV, Krommeniestraat 1-135
4 april 2023, Locatie: Krommeniestraat 95</text:p>
            <text:p text:style-name="common-al">Looptijd :04-04-2023 t/m 05-04-2023</text:p>
            <text:p text:style-name="common-al">Verzonden naar aanvrager op: 27-03-2023</text:p>
            <text:p text:style-name="common-al">Kenmerk gemeente: Z/23/21473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3/214735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37750</text:span><text:line-break/><text:date style:data-style-name="dag" text:fixed="true" text:date-value="2023-03-30"/><text:line-break/><text:date style:data-style-name="jaar" text:fixed="true" text:date-value="2023-03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7750</text:span><text:date style:data-style-name="nicedate" text:fixed="true" text:date-value="2023-03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7750</text:span><text:date style:data-style-name="nicedate" text:fixed="true" text:date-value="2023-03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3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47357</meta:user-defined>
    <meta:user-defined meta:name="DCTERMS.abstract">TVM-3PV, Krommeniestraat 1-135 4 april 2023, Krommeniestraat 95</meta:user-defined>
    <dc:language>nl</dc:language>
    <meta:user-defined meta:name="OVERHEIDop.locatietype/OVERHEIDop.gebiedsmarkering">Punt</meta:user-defined>
    <meta:user-defined meta:name="DC.title">Besluit apv vergunning Verleend - Krommeniestraat 95</meta:user-defined>
    <meta:user-defined meta:name="DCTERMS.W3CDTF/DCTERMS.available">2023-03-30</meta:user-defined>
    <meta:user-defined meta:name="DCTERMS.W3CDTF/OVERHEIDop.jaargang">2023</meta:user-defined>
    <meta:user-defined meta:name="OVERHEIDop.publicationIssue">137750</meta:user-defined>
    <meta:user-defined meta:name="OVERHEIDop.GmbID/DC.identifier">gmb-2023-137750</meta:user-defined>
    <meta:user-defined meta:name="OVERHEIDop.versieInformatie"/>
  </office:meta>
</office:document-meta>
</file>