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 voor het bouwen van een bedrijfspand met tankstation: Kryptonstraat naast nummer 6 in Weh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Voor de volgende aanvraag is de beslistermijn met zes weken door de gemeente verlengd.</text:p>
            <text:p text:style-name="common-al"/>
            <text:p text:style-name="common-al">Locatie:   Kryptonstraat naast nummer 6</text:p>
            <text:p text:style-name="common-al">Omschrijving:  bouwen van een bedrijfspand met tankstation</text:p>
            <text:p text:style-name="common-al">Dossiernummer:  20220619</text:p>
            <text:p text:style-name="common-al">Datum verzending: 24 maart 2023</text:p>
            <text:p text:style-name="common-al">Het verlengen van de beslistermijn is een voorbereidingsbeslissing in de zin van artikel 6.3 van de Algemene wet bestuursrecht. Dit is een beslissing waartegen geen bezwaar en/of beroep mogelijk is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136289</text:span><text:line-break/><text:date style:data-style-name="dag" text:fixed="true" text:date-value="2023-03-29"/><text:line-break/><text:date style:data-style-name="jaar" text:fixed="true" text:date-value="2023-03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6289</text:span><text:date style:data-style-name="nicedate" text:fixed="true" text:date-value="2023-03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6289</text:span><text:date style:data-style-name="nicedate" text:fixed="true" text:date-value="2023-03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 voor het bouwen van een bedrijfspand met tankstation: Kryptonstraat naast nummer 6 in Wehl</meta:user-defined>
    <meta:user-defined meta:name="DCTERMS.W3CDTF/DCTERMS.available">2023-03-29</meta:user-defined>
    <meta:user-defined meta:name="DCTERMS.W3CDTF/OVERHEIDop.jaargang">2023</meta:user-defined>
    <meta:user-defined meta:name="OVERHEIDop.publicationIssue">136289</meta:user-defined>
    <meta:user-defined meta:name="OVERHEIDop.GmbID/DC.identifier">gmb-2023-136289</meta:user-defined>
    <meta:user-defined meta:name="OVERHEIDop.versieInformatie"/>
  </office:meta>
</office:document-meta>
</file>