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richten van interne sloopwerkzaamheden in het Shell tankstation, Rijksweg 2 7951DH Staphorst, [SHT02AA02980] Staphorst AA 23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
            <text:span text:style-name="nadrukvet">Kenmerk:</text:span> Z/STH23/016599</text:p>
            <text:p text:style-name="common-al">
            <text:span text:style-name="nadrukvet">Datum afgehandeld:</text:span> 28-03-2023</text:p>
            <text:p text:style-name="common-al">
            <text:span text:style-name="nadrukvet">Locatie:</text:span> Rijksweg 2 7951DH Staphorst, [SHT02AA02980] Staphorst AQ 2303</text:p>
            <text:p text:style-name="common-al">
            <text:span text:style-name="nadrukvet">Projectomschrijving:</text:span> het verrichten van interne sloopwerkzaamheden in het Shell tankstation</text:p>
            <text:p text:style-name="last-al">De melding is in te zien bij het Omgevingsloket (op afspraak)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136060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6060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6060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18/xml/MC-DRP-Melding-3Pas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STH23/016599</meta:user-defined>
    <meta:user-defined meta:name="DCTERMS.abstract">het slopen van de Shell shop</meta:user-defined>
    <dc:language>nl</dc:language>
    <meta:user-defined meta:name="OVERHEIDop.locatietype/OVERHEIDop.gebiedsmarkering">Punt</meta:user-defined>
    <meta:user-defined meta:name="DC.title">sloopmelding, het verrichten van interne sloopwerkzaamheden in het Shell tankstation, Rijksweg 2 7951DH Staphorst, [SHT02AA02980] Staphorst AA 2303</meta:user-defined>
    <meta:user-defined meta:name="DCTERMS.W3CDTF/DCTERMS.available">2023-04-04</meta:user-defined>
    <meta:user-defined meta:name="DCTERMS.W3CDTF/OVERHEIDop.jaargang">2023</meta:user-defined>
    <meta:user-defined meta:name="OVERHEIDop.publicationIssue">136060</meta:user-defined>
    <meta:user-defined meta:name="OVERHEIDop.GmbID/DC.identifier">gmb-2023-136060</meta:user-defined>
    <meta:user-defined meta:name="OVERHEIDop.versieInformatie"/>
  </office:meta>
</office:document-meta>
</file>