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gestelde aanvraag voor het bouwen van een dakkapel aan de voorkant van de woning aan Wilhelminastraat 14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aanvraag buiten behandeling</text:span>
         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Wilhelminastraat 14, het bouwen van een dakkapel aan de voorkant van de woning (verzonden op 06-01-2023)</text:p>
              </text:list-item>
            </text:list>
            <text:p text:style-name="last-al">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3552</text:span><text:line-break/><text:date style:data-style-name="dag" text:fixed="true" text:date-value="2023-01-12"/><text:line-break/><text:date style:data-style-name="jaar" text:fixed="true" text:date-value="2023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552</text:span><text:date style:data-style-name="nicedate" text:fixed="true" text:date-value="2023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552</text:span><text:date style:data-style-name="nicedate" text:fixed="true" text:date-value="2023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Buiten behandeling gestelde aanvraag voor het bouwen van een dakkapel aan de voorkant van de woning aan Wilhelminastraat 14 te Lichtenvoorde</meta:user-defined>
    <meta:user-defined meta:name="DCTERMS.W3CDTF/DCTERMS.available">2023-01-12</meta:user-defined>
    <meta:user-defined meta:name="DCTERMS.W3CDTF/OVERHEIDop.jaargang">2023</meta:user-defined>
    <meta:user-defined meta:name="OVERHEIDop.publicationIssue">13552</meta:user-defined>
    <meta:user-defined meta:name="OVERHEIDop.GmbID/DC.identifier">gmb-2023-13552</meta:user-defined>
    <meta:user-defined meta:name="OVERHEIDop.versieInformatie"/>
  </office:meta>
</office:document-meta>
</file>