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aterwoning (woonboot), Fentener v Vlissingenkd 107 te Utrecht, HZ_WABO-23-099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entener v Vlissingenkd 107 te Utrecht</text:span>
          </text:p>
            <text:p text:style-name="common-al">HZ_WABO-23-09935</text:p>
            <text:p text:style-name="common-al">Toelichting: het bouwen van een waterwoning (woonboot)</text:p>
            <text:p text:style-name="common-al">Datum ontvangst aanvraag: 2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4951</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51</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51</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aterwoning (woonboot), Fentener v Vlissingenkd 107 te Utrecht, HZ_WABO-23-09935</meta:user-defined>
    <meta:user-defined meta:name="DCTERMS.W3CDTF/DCTERMS.available">2023-03-29</meta:user-defined>
    <meta:user-defined meta:name="DCTERMS.W3CDTF/OVERHEIDop.jaargang">2023</meta:user-defined>
    <meta:user-defined meta:name="OVERHEIDop.externeBijlage">Aanvraagdocument  publiceerbaar-A|exb-2023-15426</meta:user-defined>
    <meta:user-defined meta:name="OVERHEIDop.publicationIssue">134951</meta:user-defined>
    <meta:user-defined meta:name="OVERHEIDop.GmbID/DC.identifier">gmb-2023-134951</meta:user-defined>
    <meta:user-defined meta:name="OVERHEIDop.versieInformatie"/>
  </office:meta>
</office:document-meta>
</file>