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corsotent met kantine/sanitaire unit, winteropslag en een zeecontainer voor een termijn van 10 jaar aan Zieuwentseweg 26a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Zieuwentseweg 26a, het bouwen van een corsotent met kantine/sanitaire unit, winteropslag en een zeecontainer voor een termijn van 10 jaar, verzonden 5-1-2023</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13384</text:span><text:line-break/><text:date style:data-style-name="dag" text:fixed="true" text:date-value="2023-01-12"/><text:line-break/><text:date style:data-style-name="jaar" text:fixed="true" text:date-value="2023-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84</text:span><text:date style:data-style-name="nicedate" text:fixed="true" text:date-value="2023-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84</text:span><text:date style:data-style-name="nicedate" text:fixed="true" text:date-value="2023-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corsotent met kantine/sanitaire unit, winteropslag en een zeecontainer voor een termijn van 10 jaar aan Zieuwentseweg 26a te Lichtenvoorde</meta:user-defined>
    <meta:user-defined meta:name="DCTERMS.W3CDTF/DCTERMS.available">2023-01-12</meta:user-defined>
    <meta:user-defined meta:name="DCTERMS.W3CDTF/OVERHEIDop.jaargang">2023</meta:user-defined>
    <meta:user-defined meta:name="OVERHEIDop.publicationIssue">13384</meta:user-defined>
    <meta:user-defined meta:name="OVERHEIDop.GmbID/DC.identifier">gmb-2023-13384</meta:user-defined>
    <meta:user-defined meta:name="OVERHEIDop.versieInformatie"/>
  </office:meta>
</office:document-meta>
</file>