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woonhuis, Poortwachterslaan 1 te Haarzuilens,  HZ_WABO-22-405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oortwachterslaan 1 te Haarzuilens</text:p>
            <text:p text:style-name="common-al">HZ_WABO-22-40557</text:p>
            <text:p text:style-name="common-al">Toelichting: het bouwen van een woonhuis</text:p>
            <text:p text:style-name="common-al">Datum besluit: 23 maart 2023</text:p>
            <text:p text:style-name="common-al">Startdatum bezwaartermijn: 24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2850</text:span><text:line-break/><text:date style:data-style-name="dag" text:fixed="true" text:date-value="2023-03-28"/><text:line-break/><text:date style:data-style-name="jaar" text:fixed="true" text:date-value="2023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2850</text:span><text:date style:data-style-name="nicedate" text:fixed="true" text:date-value="2023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2850</text:span><text:date style:data-style-name="nicedate" text:fixed="true" text:date-value="2023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een woonhuis, Poortwachterslaan 1 te Haarzuilens,  HZ_WABO-22-40557</meta:user-defined>
    <meta:user-defined meta:name="DCTERMS.W3CDTF/DCTERMS.available">2023-03-28</meta:user-defined>
    <meta:user-defined meta:name="DCTERMS.W3CDTF/OVERHEIDop.jaargang">2023</meta:user-defined>
    <meta:user-defined meta:name="OVERHEIDop.externeBijlage">Aanvraagdocument  publiceerbaar-A|exb-2023-15207</meta:user-defined>
    <meta:user-defined meta:name="OVERHEIDop.externeBijlage">Besluit omgevingsvergunning publiceerbaar|exb-2023-15208</meta:user-defined>
    <meta:user-defined meta:name="OVERHEIDop.publicationIssue">132850</meta:user-defined>
    <meta:user-defined meta:name="OVERHEIDop.GmbID/DC.identifier">gmb-2023-132850</meta:user-defined>
    <meta:user-defined meta:name="OVERHEIDop.versieInformatie"/>
  </office:meta>
</office:document-meta>
</file>