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stgesteld bestemmingsplan ‘Bremwei E 6794, Sweagerbosk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maart 2023 heeft de raad van de gemeente Noardeast-Fryslân het bestemmingsplan ‘Bremwei E 6794, Sweagerbosk’ vastgesteld. Het bestemmingsplan voorziet in de bouw van een twee-onder-één-kapwoning op een onbebouwd perceel aan de Bremwei in Sweagerbosk (kadastraal bekend gemeente Westergeest, sectie E, nummer 6794).</text:p>
            <text:p text:style-name="common-al">Tijdens de terinzagelegging van het ontwerp-bestemmingsplan zijn twee zienswijzen ingediend, namens in totaal vier omwonenden. Deze hebben niet geleid tot wijzigingen in het plan.</text:p>
            <text:p text:style-name="common-al">
            <text:span text:style-name="nadrukvet">Het vastgestelde bestemmingsplan inzien</text:span>
          </text:p>
            <text:p text:style-name="common-al">Het vastgestelde bestemmingsplan ligt van 6 april tot en met 18 mei 2023 digitaal ter inzage. U kunt het bestemmingsplan bekijken op <text:a xlink:href="http://www.ruimtelijkeplannen.nl" xlink:type="simple">www.ruimtelijkeplannen.nl</text:a>. De plannaam is NL.IMRO.1970.BpZbBremweiE6794-VA01.</text:p>
            <text:p text:style-name="common-al">Wilt u het plan in een gemeentehuis inzien, dan kunt u contact opnemen met de gemeente en vragen naar Cluster Omjouwing en Ekonomy via het telefoonnummer 0519-298888.</text:p>
            <text:p text:style-name="common-al">
            <text:span text:style-name="nadrukvet">Wilt u reageren?</text:span>
          </text:p>
            <text:p text:style-name="common-al">Tot en met 18 mei 2023 kunt u een beroepschrift indienen bij de Afdeling bestuursrechtspraak van de Raad van State (postbus 20019, 2500 EA Den Haag).</text:p>
            <text:p text:style-name="common-al">Niet iedereen mag beroep instellen. U mag alleen beroep instellen als u direct te maken krijgt met de gevolgen van dit besluit (een belanghebbende bent).</text:p>
            <text:p text:style-name="common-al">Gelijktijdig met het indienen van een beroepschrift kunt u een voorlopige voorziening aanvragen.</text:p>
            <text:p text:style-name="common-al">Voor meer informatie over de beroepsprocedure en voorlopige voorziening, kunt u kijken op:</text:p>
            <text:p text:style-name="common-al">
            <text:a xlink:href="https://archief13.archiefweb.eu/archives/archiefweb/20220329103233/https:/www.raadvanstate.nl/bestuursrechtspraak/" xlink:type="simple">Externe link:https://www.raadvanstate.nl/bestuursrechtspraak/</text:a>
          </text:p>
            <text:p text:style-name="common-al">
            <text:span text:style-name="nadrukvet">Vragen?</text:span>
          </text:p>
            <text:p text:style-name="last-al">Als u vragen heeft kunt u contact opnemen met Cluster Omjouwing en Ekonomy, telefoon: 0519-29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2447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447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447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3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ZbBremweiE6794-VA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Vastgesteld bestemmingsplan ‘Bremwei E 6794, Sweagerbosk’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2447</meta:user-defined>
    <meta:user-defined meta:name="OVERHEIDop.GmbID/DC.identifier">gmb-2023-132447</meta:user-defined>
    <meta:user-defined meta:name="OVERHEIDop.versieInformatie"/>
  </office:meta>
</office:document-meta>
</file>