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IN EEN KAMERVERHUURPAND, BURG. KUPERUSPLEIN 50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een kamerverhuurpand op het perceel Burg Kuperusplein 50A te Heerenveen  (20-03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1707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707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707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 IN EEN KAMERVERHUURPAND, BURG. KUPERUSPLEIN 50A HEERENVEEN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1707</meta:user-defined>
    <meta:user-defined meta:name="OVERHEIDop.GmbID/DC.identifier">gmb-2023-131707</meta:user-defined>
    <meta:user-defined meta:name="OVERHEIDop.versieInformatie"/>
  </office:meta>
</office:document-meta>
</file>