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aangevraagde omgevingsvergunning: het kappen van een boom - Eikenhorstlaan 11, Wassenaar - Z/23/0748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3/074824</text:p>
            <text:p text:style-name="common-al">Ontvangstdatum: 20 maart 2023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wassenaar.nl/digitaalinzien. Voor vragen kunt u bellen met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131158</text:span><text:line-break/><text:date style:data-style-name="dag" text:fixed="true" text:date-value="2023-03-27"/><text:line-break/><text:date style:data-style-name="jaar" text:fixed="true" text:date-value="2023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1158</text:span><text:date style:data-style-name="nicedate" text:fixed="true" text:date-value="2023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1158</text:span><text:date style:data-style-name="nicedate" text:fixed="true" text:date-value="2023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WABO23/0170</meta:user-defined>
    <meta:user-defined meta:name="DCTERMS.abstract">Gemeente Wassenaar - aangevraagde omgevingsvergunning: het kappen van een boom - Eikenhorstlaan 11, Wassenaar - Z/23/074824</meta:user-defined>
    <dc:language>nl</dc:language>
    <meta:user-defined meta:name="OVERHEIDop.locatietype/OVERHEIDop.gebiedsmarkering">Adres</meta:user-defined>
    <meta:user-defined meta:name="DC.title">Gemeente Wassenaar - aangevraagde omgevingsvergunning: het kappen van een boom - Eikenhorstlaan 11, Wassenaar - Z/23/074824</meta:user-defined>
    <meta:user-defined meta:name="DCTERMS.W3CDTF/DCTERMS.available">2023-03-27</meta:user-defined>
    <meta:user-defined meta:name="DCTERMS.W3CDTF/OVERHEIDop.jaargang">2023</meta:user-defined>
    <meta:user-defined meta:name="OVERHEIDop.publicationIssue">131158</meta:user-defined>
    <meta:user-defined meta:name="OVERHEIDop.GmbID/DC.identifier">gmb-2023-131158</meta:user-defined>
    <meta:user-defined meta:name="OVERHEIDop.versieInformatie"/>
  </office:meta>
</office:document-meta>
</file>