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Burg vd Voort v Zijpln 48 te Utrecht,  HZ_WABO-22-437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vd Voort v Zijpln 48 te Utrecht</text:p>
            <text:p text:style-name="common-al">HZ_WABO-22-43731</text:p>
            <text:p text:style-name="common-al">Toelichting: het bouwen van een dakkapel op het voordakvlak</text:p>
            <text:p text:style-name="common-al">Datum besluit: 23 maart 2023</text:p>
            <text:p text:style-name="common-al">Startdatum bezwaartermijn: 24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986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98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98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Burg vd Voort v Zijpln 48 te Utrecht,  HZ_WABO-22-43731</meta:user-defined>
    <meta:user-defined meta:name="DCTERMS.W3CDTF/DCTERMS.available">2023-03-27</meta:user-defined>
    <meta:user-defined meta:name="DCTERMS.W3CDTF/OVERHEIDop.jaargang">2023</meta:user-defined>
    <meta:user-defined meta:name="OVERHEIDop.externeBijlage">Publiceerbaar-A|exb-2023-14990</meta:user-defined>
    <meta:user-defined meta:name="OVERHEIDop.externeBijlage">Besluit omgevingsvergunning publiceerbaar|exb-2023-14991</meta:user-defined>
    <meta:user-defined meta:name="OVERHEIDop.publicationIssue">130986</meta:user-defined>
    <meta:user-defined meta:name="OVERHEIDop.GmbID/DC.identifier">gmb-2023-130986</meta:user-defined>
    <meta:user-defined meta:name="OVERHEIDop.versieInformatie"/>
  </office:meta>
</office:document-meta>
</file>