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rive-thru-coffeeshop en het aanleggen van nieuwe inritten, Griffioenlaan 1 BS te Utrecht,  HZ_WABO-23-019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fioenlaan 1 BS te Utrecht</text:p>
            <text:p text:style-name="common-al">HZ_WABO-23-01950</text:p>
            <text:p text:style-name="common-al">Toelichting: het bouwen van een drive-thru-coffeeshop en het aanleggen van nieuwe inrit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954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954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954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rive-thru-coffeeshop en het aanleggen van nieuwe inritten, Griffioenlaan 1 BS te Utrecht,  HZ_WABO-23-01950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0954</meta:user-defined>
    <meta:user-defined meta:name="OVERHEIDop.GmbID/DC.identifier">gmb-2023-130954</meta:user-defined>
    <meta:user-defined meta:name="OVERHEIDop.versieInformatie"/>
  </office:meta>
</office:document-meta>
</file>