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uitbouw aan de zijkant van de woning, het dichtbouwen van de vide  en het wijzigen van de garagepui, Oskar Nedbalhof 13 te Utrecht,  HZ_WABO-22-4175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skar Nedbalhof 13 te Utrecht</text:p>
            <text:p text:style-name="common-al">HZ_WABO-22-41750</text:p>
            <text:p text:style-name="common-al">Toelichting: het bouwen van een uitbouw aan de zijkant van de woning, het dichtbouwen van de vide  en het wijzigen van de garagepui</text:p>
            <text:p text:style-name="common-al">Datum besluit: 22 maart 2023</text:p>
            <text:p text:style-name="common-al">Startdatum bezwaartermijn: 24 maart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30775</text:span><text:line-break/><text:date style:data-style-name="dag" text:fixed="true" text:date-value="2023-03-27"/><text:line-break/><text:date style:data-style-name="jaar" text:fixed="true" text:date-value="2023-03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30775</text:span><text:date style:data-style-name="nicedate" text:fixed="true" text:date-value="2023-03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30775</text:span><text:date style:data-style-name="nicedate" text:fixed="true" text:date-value="2023-03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0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uitbouw aan de zijkant van de woning, het dichtbouwen van de vide  en het wijzigen van de garagepui, Oskar Nedbalhof 13 te Utrecht,  HZ_WABO-22-41750</meta:user-defined>
    <meta:user-defined meta:name="DCTERMS.W3CDTF/DCTERMS.available">2023-03-27</meta:user-defined>
    <meta:user-defined meta:name="DCTERMS.W3CDTF/OVERHEIDop.jaargang">2023</meta:user-defined>
    <meta:user-defined meta:name="OVERHEIDop.externeBijlage">ALG - publiceerbaar-A|exb-2023-14964</meta:user-defined>
    <meta:user-defined meta:name="OVERHEIDop.externeBijlage">Besluit omgevingsvergunning publiceerbaar|exb-2023-14965</meta:user-defined>
    <meta:user-defined meta:name="OVERHEIDop.publicationIssue">130775</meta:user-defined>
    <meta:user-defined meta:name="OVERHEIDop.GmbID/DC.identifier">gmb-2023-130775</meta:user-defined>
    <meta:user-defined meta:name="OVERHEIDop.versieInformatie"/>
  </office:meta>
</office:document-meta>
</file>