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Antonio Vivaldistraat 15, Amsterdam - het bouwen van de Kindercampus Zuid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de Kindercampus Zuidas. Ontvangstdatum aanvraag: 10-03-2023 Aanvrager: Stichting Openbaar Onderwijs aan de Amstel Zaaknummer: 11913234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18402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0730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730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730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8402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Antonio Vivaldistraat 15, Amsterdam - het bouwen van de Kindercampus Zuidas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0730</meta:user-defined>
    <meta:user-defined meta:name="OVERHEIDop.GmbID/DC.identifier">gmb-2023-130730</meta:user-defined>
    <meta:user-defined meta:name="OVERHEIDop.versieInformatie"/>
  </office:meta>
</office:document-meta>
</file>