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e woning voor een periode van 4 maanden, Verlengde Utrechtseweg 105 te Utrecht,  HZ_WABO-23-019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de Utrechtseweg 105 te Utrecht</text:p>
            <text:p text:style-name="common-al">HZ_WABO-23-01957</text:p>
            <text:p text:style-name="common-al">Toelichting: het bouwen van een tijdelijke woning voor een periode van 4 maanden</text:p>
            <text:p text:style-name="common-al">Datum besluit: 22 maart 2023</text:p>
            <text:p text:style-name="common-al">Startdatum bezwaartermijn: 24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0618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618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0618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tijdelijke woning voor een periode van 4 maanden, Verlengde Utrechtseweg 105 te Utrecht,  HZ_WABO-23-01957</meta:user-defined>
    <meta:user-defined meta:name="DCTERMS.W3CDTF/DCTERMS.available">2023-03-27</meta:user-defined>
    <meta:user-defined meta:name="DCTERMS.W3CDTF/OVERHEIDop.jaargang">2023</meta:user-defined>
    <meta:user-defined meta:name="OVERHEIDop.externeBijlage">Aanvraagdocument  publiceerbaar-A|exb-2023-14943</meta:user-defined>
    <meta:user-defined meta:name="OVERHEIDop.externeBijlage">Besluit omgevingsvergunning publiceerbaar|exb-2023-14944</meta:user-defined>
    <meta:user-defined meta:name="OVERHEIDop.publicationIssue">130618</meta:user-defined>
    <meta:user-defined meta:name="OVERHEIDop.GmbID/DC.identifier">gmb-2023-130618</meta:user-defined>
    <meta:user-defined meta:name="OVERHEIDop.versieInformatie"/>
  </office:meta>
</office:document-meta>
</file>