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 met bijgebouw en inrit/uitweg, Zandweg tussen 211 en 213 De Meern,  HZ_WABO-22-44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ndweg tussen 211 en 213 De Meern</text:p>
            <text:p text:style-name="common-al">HZ_WABO-22-44049</text:p>
            <text:p text:style-name="common-al">Toelichting: het bouwen van een woning met bijgebouw en inrit/uitweg</text:p>
            <text:p text:style-name="common-al">Datum besluit: 22 maart 2023</text:p>
            <text:p text:style-name="common-al">Startdatum bezwaartermijn: 24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579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579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579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woning met bijgebouw en inrit/uitweg, Zandweg tussen 211 en 213 De Meern,  HZ_WABO-22-44049</meta:user-defined>
    <meta:user-defined meta:name="DCTERMS.W3CDTF/DCTERMS.available">2023-03-27</meta:user-defined>
    <meta:user-defined meta:name="DCTERMS.W3CDTF/OVERHEIDop.jaargang">2023</meta:user-defined>
    <meta:user-defined meta:name="OVERHEIDop.externeBijlage">Publiceerbaar-A|exb-2023-14936</meta:user-defined>
    <meta:user-defined meta:name="OVERHEIDop.externeBijlage">Besluit omgevingsvergunning publiceerbaar|exb-2023-14937</meta:user-defined>
    <meta:user-defined meta:name="OVERHEIDop.publicationIssue">130579</meta:user-defined>
    <meta:user-defined meta:name="OVERHEIDop.GmbID/DC.identifier">gmb-2023-130579</meta:user-defined>
    <meta:user-defined meta:name="OVERHEIDop.versieInformatie"/>
  </office:meta>
</office:document-meta>
</file>