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hal, Nebraskadreef 4 te Utrecht,  HZ_WABO-22-434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braskadreef 4 te Utrecht</text:p>
            <text:p text:style-name="common-al">HZ_WABO-22-43427</text:p>
            <text:p text:style-name="common-al">Toelichting: het bouwen van een bedrijfsha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0366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366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366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bedrijfshal, Nebraskadreef 4 te Utrecht,  HZ_WABO-22-43427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0366</meta:user-defined>
    <meta:user-defined meta:name="OVERHEIDop.GmbID/DC.identifier">gmb-2023-130366</meta:user-defined>
    <meta:user-defined meta:name="OVERHEIDop.versieInformatie"/>
  </office:meta>
</office:document-meta>
</file>