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EEN WONING IN EEN KAMERVERHUURPAND, ALMA TADEMAWEG 32 HEERENVE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woning in een kamerverhuurpand op het perceel Alma Tademaweg 32 te Heerenveen  (20-03-2023)</text:p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29597</text:span><text:line-break/><text:date style:data-style-name="dag" text:fixed="true" text:date-value="2023-03-24"/><text:line-break/><text:date style:data-style-name="jaar" text:fixed="true" text:date-value="2023-03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9597</text:span><text:date style:data-style-name="nicedate" text:fixed="true" text:date-value="2023-03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9597</text:span><text:date style:data-style-name="nicedate" text:fixed="true" text:date-value="2023-03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VERANDEREN VAN EEN WONING IN EEN KAMERVERHUURPAND, ALMA TADEMAWEG 32 HEERENVEEN.</meta:user-defined>
    <meta:user-defined meta:name="DCTERMS.W3CDTF/DCTERMS.available">2023-03-24</meta:user-defined>
    <meta:user-defined meta:name="DCTERMS.W3CDTF/OVERHEIDop.jaargang">2023</meta:user-defined>
    <meta:user-defined meta:name="OVERHEIDop.publicationIssue">129597</meta:user-defined>
    <meta:user-defined meta:name="OVERHEIDop.GmbID/DC.identifier">gmb-2023-129597</meta:user-defined>
    <meta:user-defined meta:name="OVERHEIDop.versieInformatie"/>
  </office:meta>
</office:document-meta>
</file>