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strijdigheid bestemmingsplan voor de bouw van een monomestvergister (OBM) - Kraenlânswei 40, 9215VZ De Veen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Kraenlânswei 40, 9215VZ De Veenhoop, strijdigheid bestemmingsplan voor de bouw van een monomestvergister (OBM), ontvangen: 21 maart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29422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422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422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Aanvraag omgevingsvergunning: Kraenlânswei 40, 9215VZ De Veenhoop, strijdigheid bestemmingsplan voor de bouw van een monomestvergister (OBM), ontvangen: 21 maart 2023</meta:user-defined>
    <dc:language>nl</dc:language>
    <meta:user-defined meta:name="OVERHEIDop.locatietype/OVERHEIDop.gebiedsmarkering">Punt</meta:user-defined>
    <meta:user-defined meta:name="DC.title">Gemeente Smallingerland - aanvraag omgevingsvergunning - strijdigheid bestemmingsplan voor de bouw van een monomestvergister (OBM) - Kraenlânswei 40, 9215VZ De Veenhoop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9422</meta:user-defined>
    <meta:user-defined meta:name="OVERHEIDop.GmbID/DC.identifier">gmb-2023-129422</meta:user-defined>
    <meta:user-defined meta:name="OVERHEIDop.versieInformatie"/>
  </office:meta>
</office:document-meta>
</file>