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 het bouwen van een distributiecentrum (fase 2) en het bouwen van een parkeergarage, Sophialaan 5 A te Utrecht,  HZ_WABO-22-431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phialaan 5 A te Utrecht</text:p>
            <text:p text:style-name="common-al">HZ_WABO-22-43127</text:p>
            <text:p text:style-name="common-al">Toelichting:  het bouwen van een distributiecentrum (fase 2) en het bouwen van een parkeergarage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8816</text:span><text:line-break/><text:date style:data-style-name="dag" text:fixed="true" text:date-value="2023-03-24"/><text:line-break/><text:date style:data-style-name="jaar" text:fixed="true" text:date-value="2023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8816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8816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 het bouwen van een distributiecentrum (fase 2) en het bouwen van een parkeergarage, Sophialaan 5 A te Utrecht,  HZ_WABO-22-43127</meta:user-defined>
    <meta:user-defined meta:name="DCTERMS.W3CDTF/DCTERMS.available">2023-03-24</meta:user-defined>
    <meta:user-defined meta:name="DCTERMS.W3CDTF/OVERHEIDop.jaargang">2023</meta:user-defined>
    <meta:user-defined meta:name="OVERHEIDop.publicationIssue">128816</meta:user-defined>
    <meta:user-defined meta:name="OVERHEIDop.GmbID/DC.identifier">gmb-2023-128816</meta:user-defined>
    <meta:user-defined meta:name="OVERHEIDop.versieInformatie"/>
  </office:meta>
</office:document-meta>
</file>