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een balkon op de tweede verdieping aan de achterkant van de woning, Beverstraat 4 te Utrecht, HZ_WABO-23-0936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verstraat 4 te Utrecht</text:span>
          </text:p>
            <text:p text:style-name="common-al">HZ_WABO-23-09361</text:p>
            <text:p text:style-name="common-al">Toelichting: het bouwen van een dakopbouw en een balkon op de tweede verdieping aan de achterkant van de woning</text:p>
            <text:p text:style-name="common-al">Datum ontvangst aanvraag: 20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8234</text:span><text:line-break/><text:date style:data-style-name="dag" text:fixed="true" text:date-value="2023-03-24"/><text:line-break/><text:date style:data-style-name="jaar" text:fixed="true" text:date-value="2023-03-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8234</text:span><text:date style:data-style-name="nicedate" text:fixed="true" text:date-value="2023-03-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8234</text:span><text:date style:data-style-name="nicedate" text:fixed="true" text:date-value="2023-03-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en een balkon op de tweede verdieping aan de achterkant van de woning, Beverstraat 4 te Utrecht, HZ_WABO-23-09361</meta:user-defined>
    <meta:user-defined meta:name="DCTERMS.W3CDTF/DCTERMS.available">2023-03-24</meta:user-defined>
    <meta:user-defined meta:name="DCTERMS.W3CDTF/OVERHEIDop.jaargang">2023</meta:user-defined>
    <meta:user-defined meta:name="OVERHEIDop.externeBijlage">Aanvraagdocument  publiceerbaar-A|exb-2023-14624</meta:user-defined>
    <meta:user-defined meta:name="OVERHEIDop.publicationIssue">128234</meta:user-defined>
    <meta:user-defined meta:name="OVERHEIDop.GmbID/DC.identifier">gmb-2023-128234</meta:user-defined>
    <meta:user-defined meta:name="OVERHEIDop.versieInformatie"/>
  </office:meta>
</office:document-meta>
</file>