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jdesteeg 1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 stremmen Wijdesteeg 16 , 22-3-2023, Locatie: Wijdesteeg 16</text:p>
            <text:p text:style-name="common-al">Looptijd :22-03-2023 t/m 22-03-2023</text:p>
            <text:p text:style-name="common-al">Verzonden naar aanvrager op: 21-03-2023</text:p>
            <text:p text:style-name="common-al">Kenmerk gemeente: Z/23/214315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3/214315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27891</text:span><text:line-break/><text:date style:data-style-name="dag" text:fixed="true" text:date-value="2023-03-24"/><text:line-break/><text:date style:data-style-name="jaar" text:fixed="true" text:date-value="2023-03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7891</text:span><text:date style:data-style-name="nicedate" text:fixed="true" text:date-value="2023-03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7891</text:span><text:date style:data-style-name="nicedate" text:fixed="true" text:date-value="2023-03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3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43150</meta:user-defined>
    <meta:user-defined meta:name="DCTERMS.abstract">TVM stremmen Wijdesteeg 16 , 22-3-2023, Wijdesteeg 16</meta:user-defined>
    <dc:language>nl</dc:language>
    <meta:user-defined meta:name="OVERHEIDop.locatietype/OVERHEIDop.gebiedsmarkering">Punt</meta:user-defined>
    <meta:user-defined meta:name="DC.title">Besluit apv vergunning Verleend - Wijdesteeg 16</meta:user-defined>
    <meta:user-defined meta:name="DCTERMS.W3CDTF/DCTERMS.available">2023-03-24</meta:user-defined>
    <meta:user-defined meta:name="DCTERMS.W3CDTF/OVERHEIDop.jaargang">2023</meta:user-defined>
    <meta:user-defined meta:name="OVERHEIDop.publicationIssue">127891</meta:user-defined>
    <meta:user-defined meta:name="OVERHEIDop.GmbID/DC.identifier">gmb-2023-127891</meta:user-defined>
    <meta:user-defined meta:name="OVERHEIDop.versieInformatie"/>
  </office:meta>
</office:document-meta>
</file>