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een woning, Kweektuinlaan 2 te Vleuten,  HZ_WABO-23-084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weektuinlaan 2 te Vleuten</text:p>
            <text:p text:style-name="common-al">HZ_WABO-23-08402</text:p>
            <text:p text:style-name="common-al">Toelichting: het bouwen van een dakkapel aan de achterkant van een woning</text:p>
            <text:p text:style-name="common-al">Datum besluit: 21 maart 2023</text:p>
            <text:p text:style-name="common-al">Startdatum bezwaartermijn: 22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7683</text:span><text:line-break/><text:date style:data-style-name="dag" text:fixed="true" text:date-value="2023-03-23"/><text:line-break/><text:date style:data-style-name="jaar" text:fixed="true" text:date-value="2023-03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7683</text:span><text:date style:data-style-name="nicedate" text:fixed="true" text:date-value="2023-03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7683</text:span><text:date style:data-style-name="nicedate" text:fixed="true" text:date-value="2023-03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kant van een woning, Kweektuinlaan 2 te Vleuten,  HZ_WABO-23-08402</meta:user-defined>
    <meta:user-defined meta:name="DCTERMS.W3CDTF/DCTERMS.available">2023-03-23</meta:user-defined>
    <meta:user-defined meta:name="DCTERMS.W3CDTF/OVERHEIDop.jaargang">2023</meta:user-defined>
    <meta:user-defined meta:name="OVERHEIDop.externeBijlage">Aanvraag publiceerbaar-A|exb-2023-14554</meta:user-defined>
    <meta:user-defined meta:name="OVERHEIDop.externeBijlage">Besluit omgevingsvergunning publiceerbaar|exb-2023-14555</meta:user-defined>
    <meta:user-defined meta:name="OVERHEIDop.publicationIssue">127683</meta:user-defined>
    <meta:user-defined meta:name="OVERHEIDop.GmbID/DC.identifier">gmb-2023-127683</meta:user-defined>
    <meta:user-defined meta:name="OVERHEIDop.versieInformatie"/>
  </office:meta>
</office:document-meta>
</file>