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eardebuorsterwei 2 te Westergeast</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Weardebuorsterwei 2 te Westergeast, het aanleggen van een teeltbed (legalisatie) (besluit is verzonden op 21 maart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27206</text:span><text:line-break/><text:date style:data-style-name="dag" text:fixed="true" text:date-value="2023-03-29"/><text:line-break/><text:date style:data-style-name="jaar" text:fixed="true" text:date-value="2023-03-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7206</text:span><text:date style:data-style-name="nicedate" text:fixed="true" text:date-value="2023-03-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7206</text:span><text:date style:data-style-name="nicedate" text:fixed="true" text:date-value="2023-03-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natuur</meta:user-defined>
    <meta:user-defined meta:name="OVERHEIDop.referentienummer">20230765</meta:user-defined>
    <meta:user-defined meta:name="DCTERMS.abstract">activiteit aanleggen</meta:user-defined>
    <dc:language>nl</dc:language>
    <meta:user-defined meta:name="OVERHEIDop.locatietype/OVERHEIDop.gebiedsmarkering">Adres</meta:user-defined>
    <meta:user-defined meta:name="DC.title">Verleende omgevingsvergunning Weardebuorsterwei 2 te Westergeast</meta:user-defined>
    <meta:user-defined meta:name="DCTERMS.W3CDTF/DCTERMS.available">2023-03-29</meta:user-defined>
    <meta:user-defined meta:name="DCTERMS.W3CDTF/OVERHEIDop.jaargang">2023</meta:user-defined>
    <meta:user-defined meta:name="OVERHEIDop.publicationIssue">127206</meta:user-defined>
    <meta:user-defined meta:name="OVERHEIDop.GmbID/DC.identifier">gmb-2023-127206</meta:user-defined>
    <meta:user-defined meta:name="OVERHEIDop.versieInformatie"/>
  </office:meta>
</office:document-meta>
</file>