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Burgerweeshuispad 401, Amsterdam - het bouwen in afwijking van de verleende vergunning (zaak 9040002) voor het kantorencomplex Tripoli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in afwijking van de verleende vergunning (zie document ‘toelichting wijzigingen’ d.d. 23-01-2023) zaak 9040002 aanvraagnr. (OLO) 4422609 voor het kantorencomplex Tripolis. Datum besluit: 17 maart 2023 Aanvrager: Maxima Propco V B.V. Zaaknummer: 11707797</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8165"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26165</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6165</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6165</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1318165</meta:user-defined>
    <meta:user-defined meta:name="DCTERMS.abstract">Bekendmaking van Gemeente Amsterdam</meta:user-defined>
    <dc:language>nl</dc:language>
    <meta:user-defined meta:name="OVERHEIDop.locatietype/OVERHEIDop.gebiedsmarkering">Punt</meta:user-defined>
    <meta:user-defined meta:name="DC.title">Vergunning Verleend - Burgerweeshuispad 401, Amsterdam - het bouwen in afwijking van de verleende vergunning (zaak 9040002) voor het kantorencomplex Tripolis</meta:user-defined>
    <meta:user-defined meta:name="OVERHEIDop.datumEindeReactietermijn">2023-04-29</meta:user-defined>
    <meta:user-defined meta:name="OVERHEIDop.terinzageleggingBG">https://mozardloket.odnzkg.nl/mozard/!suite42.scherm1260?mObj=1318165</meta:user-defined>
    <meta:user-defined meta:name="DCTERMS.W3CDTF/DCTERMS.available">2023-03-23</meta:user-defined>
    <meta:user-defined meta:name="DCTERMS.W3CDTF/OVERHEIDop.jaargang">2023</meta:user-defined>
    <meta:user-defined meta:name="OVERHEIDop.publicationIssue">126165</meta:user-defined>
    <meta:user-defined meta:name="OVERHEIDop.GmbID/DC.identifier">gmb-2023-126165</meta:user-defined>
    <meta:user-defined meta:name="OVERHEIDop.versieInformatie"/>
  </office:meta>
</office:document-meta>
</file>