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5">
      <text:list-level-style-bullet style:num-suffix="" text:bullet-char="​" text:level="1">
        <style:list-level-properties text:min-label-width="10mm"/>
      </text:list-level-style-bullet>
    </text:list-style>
    <text:list-style style:name="id1-3-2-2-1-45-1">
      <text:list-level-style-bullet style:num-suffix="" text:bullet-char="​" text:level="1">
        <style:list-level-properties text:min-label-width="10mm"/>
      </text:list-level-style-bullet>
    </text:list-style>
    <text:list-style style:name="id1-3-2-2-1-4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tijdelijk opheffen van de vrachtwagenparkeerplaatsen en het instellen van een parkeerverbod op de gemeente werf.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Montfoort,</text:p>
            <text:p text:style-name="common-al"/>
            <text:p text:style-name="common-al">Hebben besloten:</text:p>
            <text:p text:style-name="common-al">Van 27 maart 2023 tot en met 1 oktober 2023:</text:p>
            <text:p text:style-name="common-al">• Opheffen van de mogelijkheid voor vrachtwagens om te parkeren op het terrein van de werf;</text:p>
            <text:p text:style-name="common-al">• Het instellen van een parkeerverbod op het terrein van de werf, uitgezonderd voor personeel van de werf en bouw;</text:p>
            <text:p text:style-name="common-al">• Dit besluit kenbaar te maken aan de gebruikers middels plaatsing van de borden E01zb met onderbord met daarop de tekst ‘uitgezonderd medewerkers werf en bouw’ volgens bijlage I van het RVV 1990, via publicatie in de lokale krant en de gemeentepagina.</text:p>
            <text:p text:style-name="common-al">Van 3 april 2023 tot 8 april 2023</text:p>
            <text:p text:style-name="common-al">• Het instellen van een toegangsverbod naar het terrein van de werf, uitgezonderd voor de medewerkers van de bouw, door het plaatsen van de borden E01zb en de onderborden met de een tekst bord “terrein afgesloten van 03-04 t/m 08/04 ivm asbestsaneringen’ en het bord “verboden toegang voor onbevoegden Art. 461 Wetb. V. Strafr”. Dit besluit kenbaar te maken aan de weggebruikers middels plaatsing van de borden en onderbord volgens bijlage I van het RVV 1990;</text:p>
            <text:p text:style-name="common-al"> • Dit besluit kenbaar te maken aan de gebruikers middels plaatsing van de borden E01 met onderbord met daarop de tekst ‘uitgezonderd medewerkers werf en bouw’ volgens bijlage I van het RVV 1990, te plaatsen, via publicatie in de lokale krant en de gemeentepagina.</text:p>
            <text:p text:style-name="common-al">Voor het handhaven van het parkeerverbod is de gemeentelijke wegsleepregeling van toepassing. </text:p>
            <text:p text:style-name="common-al"/>
            <text:p text:style-name="common-al">Montfoort, 21 maart 2023</text:p>
            <text:p text:style-name="common-al">Burgemeester en wethouders van Montfoort,</text:p>
            <text:p text:style-name="common-al">namens deze,</text:p>
            <text:p text:style-name="common-al">F.N. Kalloe</text:p>
            <text:p text:style-name="common-al">Beleidsmedewerker Verkeer</text:p>
            <text:p text:style-name="common-al"/>
            <text:p text:style-name="common-al">
            <text:span text:style-name="nadrukvet">Juridische achtergrond</text:span>
          </text:p>
            <text:p text:style-name="common-al">De beleidsmedewerker Verkeer is bevoegd dit verkeersbesluit te nemen op grond van artikel 18, lid 1, sub d, van de Wegenverkeerswet 1994 en het door het College van de gemeente Montfoort op d.d. 16 augustus 2019 vastgestelde mandatenregister.</text:p>
            <text:p text:style-name="common-al"/>
            <text:p text:style-name="common-al">Wetgeving</text:p>
            <text:p text:style-name="common-al">De wettelijke grondslag voor dit verkeersbesluit: </text:p>
            <text:p text:style-name="common-al">• Op grond van artikel 18, eerste lid, onder d, van de Wegenverkeerswet, is de gemeente bevoegd dit verkeersbesluit te nemen; </text:p>
            <text:p text:style-name="common-al">• Op grond van artikel 15, eerste lid, van de Wegenverkeerswet verplicht tot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5, tweede lid, van de Wegenverkeerswet verplicht tot het nemen van een verkeersbesluit voor maatregelen op of aan de weg tot wijziging van de inrichting van de weg of tot het aanbrengen of verwijderen van voorzieningen ter regeling van het verkeerindien de maatregelen leiden tot een beperking of uitbreiding van het aantal categorieën weggebruikers dat van een weg of weggedeelte gebruik kan maken; Algemene wet bestuursrecht (hierna Awb);</text:p>
            <text:p text:style-name="common-al">• Op grond van artikel 24 , lid a, worden verkeersbesluiten worden genomen na overleg met de korpschef. </text:p>
            <text:p text:style-name="common-al"/>
            <text:p text:style-name="common-al">
            <text:span text:style-name="nadrukvet">Overwegingen</text:span>
          </text:p>
            <text:p text:style-name="common-al">• dat er voor de renovatie van de werf, tijdelijk ruimte nodig is voor de bouw, opstel, opslag en parkeervoorzieningen; </text:p>
            <text:p text:style-name="common-al">• dat door de bouw de vrachtwagenparkeerplaatsen niet veilig toegankelijk zijn;</text:p>
            <text:p text:style-name="common-al">• om bovengenoemde reden de vrachtwagenparkeerplaatsen tijdelijk opgeheven worden. </text:p>
            <text:p text:style-name="common-al">• dat voor het veilig saneren van asbest, het nodig is om het terrein af te sluiten en alleen toegankelijk te maken voor uitvoerend medewerkers. </text:p>
            <text:p text:style-name="common-al"> • dat de maatregel, gelet op artikel 2 van de Wegenverkeerswet, strekt tot:</text:p>
            <text:p text:style-name="common-al">– het verzekeren van de veiligheid op de weg;</text:p>
            <text:p text:style-name="common-al">– het beschermen van weggebruikers en passagiers;</text:p>
            <text:p text:style-name="common-al">– het zo veel mogelijk waarborgen van de vrijheid van het verkeer;</text:p>
            <text:p text:style-name="common-al">• dat het terrein eigendom en onder beheer is van de gemeente;</text:p>
            <text:p text:style-name="common-al"/>
            <text:p text:style-name="common-al">
            <text:span text:style-name="nadrukvet">Adviezen</text:span>
          </text:p>
            <text:p text:style-name="common-al">Het terrein gelegen aan de IJsselveld 18A, 3417 XH, Montfoort gelegen is binnen de bebouwde kom van Montfoort en in beheer is bij de gemeente Montfoort. Daarom is het niet noodzakelijk, dat een ander openbaar lichaam dat het beheer heeft over de weg, wordt gehoord (artikel 23 van het BABW).</text:p>
            <text:p text:style-name="common-al">Overeenkomstig artikel 24 van het BABW overleg is gepleegd met de Politie Eenheid Midden-Nederland, district West Utrecht en een positief advies is afgegeven.</text:p>
            <text:p text:style-name="common-al">
            <text:span text:style-name="nadrukvet">Besluit</text:span>
          </text:p>
            <text:list text:style-name="id1-3-2-2-1-45">
              <text:list-item text:style-override="id1-3-2-2-1-45-1">
                <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list-item>
              <text:list-item text:style-override="id1-3-2-2-1-45-2">
                <text:number/>
                <text:p text:style-name="al"/>
              </text:list-item>
            </text:list>
            <text:p text:style-name="common-al">
            <text:span text:style-name="nadrukvet">Bezwaar</text:span>
          </text:p>
            <text:p text:style-name="common-al">Bezwaar en beroep</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p text:style-name="common-al">Verzoek om een voorlopige voorziening</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25578</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578</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578</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Montfoort - Tijdelijk opheffen vrachtwagenparkeerplaatse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voetgangers</meta:user-defined>
    <meta:user-defined meta:name="OVERHEIDvb.Weggebruiker/OVERHEIDvb.weggebruiker">fietsers</meta:user-defined>
    <meta:user-defined meta:name="DCTERMS.abstract">Wegens renovatie aan het gebouw is het noodzakelijk de parkeervoorzieningen voor vrachtwagens en voertuigen tijdelijk niet te verbidden. </meta:user-defined>
    <meta:user-defined meta:name="OVERHEIDop.verkeersbordcode">E1</meta:user-defined>
    <dc:language>nl</dc:language>
    <meta:user-defined meta:name="OVERHEIDop.locatietype/OVERHEIDop.gebiedsmarkering">Adres</meta:user-defined>
    <meta:user-defined meta:name="DC.title">Verkeersbesluit tijdelijk opheffen van de vrachtwagenparkeerplaatsen en het instellen van een parkeerverbod op de gemeente werf.</meta:user-defined>
    <meta:user-defined meta:name="DCTERMS.W3CDTF/DCTERMS.available">2023-03-22</meta:user-defined>
    <meta:user-defined meta:name="DCTERMS.W3CDTF/OVERHEIDop.jaargang">2023</meta:user-defined>
    <meta:user-defined meta:name="OVERHEIDop.publicationIssue">125578</meta:user-defined>
    <meta:user-defined meta:name="OVERHEIDop.GmbID/DC.identifier">gmb-2023-125578</meta:user-defined>
    <meta:user-defined meta:name="OVERHEIDop.versieInformatie"/>
  </office:meta>
</office:document-meta>
</file>