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FOLIEBASSIN (TEN BEHOEVE VAN MESTOPSLAG), BANTSTERSCHANS 10 TERB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foliebassin (ten behoeve van mestopslag) op het perceel Bantsterschans 10 te Terband (15-03-2023).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5120</text:span><text:line-break/><text:date style:data-style-name="dag" text:fixed="true" text:date-value="2023-03-22"/><text:line-break/><text:date style:data-style-name="jaar" text:fixed="true" text:date-value="2023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5120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5120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PLAATSEN VAN EEN FOLIEBASSIN (TEN BEHOEVE VAN MESTOPSLAG), BANTSTERSCHANS 10 TERBAND</meta:user-defined>
    <meta:user-defined meta:name="DCTERMS.W3CDTF/DCTERMS.available">2023-03-22</meta:user-defined>
    <meta:user-defined meta:name="DCTERMS.W3CDTF/OVERHEIDop.jaargang">2023</meta:user-defined>
    <meta:user-defined meta:name="OVERHEIDop.publicationIssue">125120</meta:user-defined>
    <meta:user-defined meta:name="OVERHEIDop.GmbID/DC.identifier">gmb-2023-125120</meta:user-defined>
    <meta:user-defined meta:name="OVERHEIDop.versieInformatie"/>
  </office:meta>
</office:document-meta>
</file>