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Hubert Duyfhuysstraat 16 te Utrecht,  HZ_WABO-23-026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bert Duyfhuysstraat 16 te Utrecht</text:p>
            <text:p text:style-name="common-al">HZ_WABO-23-02627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4679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679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679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woning, Hubert Duyfhuysstraat 16 te Utrecht,  HZ_WABO-23-02627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4679</meta:user-defined>
    <meta:user-defined meta:name="OVERHEIDop.GmbID/DC.identifier">gmb-2023-124679</meta:user-defined>
    <meta:user-defined meta:name="OVERHEIDop.versieInformatie"/>
  </office:meta>
</office:document-meta>
</file>