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Kruiswortel 18 te De Meern, HZ_WABO-23-0913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ruiswortel 18 te De Meern</text:span>
          </text:p>
            <text:p text:style-name="common-al">HZ_WABO-23-09131</text:p>
            <text:p text:style-name="common-al">Toelichting: het bouwen van een dakkapel aan de voorkant van de woning</text:p>
            <text:p text:style-name="common-al">Datum ontvangst aanvraag: 19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4564</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564</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564</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Kruiswortel 18 te De Meern, HZ_WABO-23-09131</meta:user-defined>
    <meta:user-defined meta:name="DCTERMS.W3CDTF/DCTERMS.available">2023-03-22</meta:user-defined>
    <meta:user-defined meta:name="DCTERMS.W3CDTF/OVERHEIDop.jaargang">2023</meta:user-defined>
    <meta:user-defined meta:name="OVERHEIDop.externeBijlage">Publiceerbaar-A|exb-2023-14163</meta:user-defined>
    <meta:user-defined meta:name="OVERHEIDop.publicationIssue">124564</meta:user-defined>
    <meta:user-defined meta:name="OVERHEIDop.GmbID/DC.identifier">gmb-2023-124564</meta:user-defined>
    <meta:user-defined meta:name="OVERHEIDop.versieInformatie"/>
  </office:meta>
</office:document-meta>
</file>