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aan de voorkant van de woning, Brucknerlaan 43 te Utrecht, HZ_WABO-23-09121</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rucknerlaan 43 te Utrecht</text:span>
          </text:p>
            <text:p text:style-name="common-al">HZ_WABO-23-09121</text:p>
            <text:p text:style-name="common-al">Toelichting: het bouwen van een dakkapel aan de voorkant van de woning</text:p>
            <text:p text:style-name="common-al">Datum ontvangst aanvraag: 19 maart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24417</text:span><text:line-break/><text:date style:data-style-name="dag" text:fixed="true" text:date-value="2023-03-22"/><text:line-break/><text:date style:data-style-name="jaar" text:fixed="true" text:date-value="2023-03-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24417</text:span><text:date style:data-style-name="nicedate" text:fixed="true" text:date-value="2023-03-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24417</text:span><text:date style:data-style-name="nicedate" text:fixed="true" text:date-value="2023-03-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8/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kapel aan de voorkant van de woning, Brucknerlaan 43 te Utrecht, HZ_WABO-23-09121</meta:user-defined>
    <meta:user-defined meta:name="DCTERMS.W3CDTF/DCTERMS.available">2023-03-22</meta:user-defined>
    <meta:user-defined meta:name="DCTERMS.W3CDTF/OVERHEIDop.jaargang">2023</meta:user-defined>
    <meta:user-defined meta:name="OVERHEIDop.externeBijlage">Aanvraagdocument  publiceerbaar-A|exb-2023-14134</meta:user-defined>
    <meta:user-defined meta:name="OVERHEIDop.publicationIssue">124417</meta:user-defined>
    <meta:user-defined meta:name="OVERHEIDop.GmbID/DC.identifier">gmb-2023-124417</meta:user-defined>
    <meta:user-defined meta:name="OVERHEIDop.versieInformatie"/>
  </office:meta>
</office:document-meta>
</file>