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lstandsnota Enschede “Bouwen aan ident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STADSDEEL</text:span>
            <text:span text:style-name="nadrukvet"> NOORD</text:span>
          </text:p>
            <text:p text:style-name="al"/>
            <text:p text:style-name="al">
            <text:span text:style-name="nadrukvet">WIJZIGING </text:span>
            <text:span text:style-name="nadrukvet">127</text:span>
            <text:span text:style-name="nadrukvet"> WELSTANDSNOTA </text:span>
            <text:span text:style-name="nadrukvet">/ BEELDKWALITEITPLAN </text:span>
            <text:span text:style-name="nadrukvet">"HERONTWIKKELING DE ASSINKHOF TE ENSCHEDE"</text:span>
          </text:p>
            <text:p text:style-name="al"/>
            <text:p text:style-name="al">Wijziging 127 van de Welstandsnota heeft betrekking op de percelen aan de Hengelosestraat 437,439 en 441 te Enschede. Om de omgevingsvergunningsaanvraag voor deze percelen te kunnen toetsen aan de gewenste eisen van welstand is het beeldkwaliteitsplan "Herontwikkeling De Assinkhof te Enschede" opgesteld. Wijziging 127 van de Welstandsnota beoogt het beeldkwaliteitsplan "Herontwikkeling De Assinkhof te Enschede" in de plaats te laten treden van de voor deze locatie geldende welstandsidentiteit(en).</text:p>
            <text:p text:style-name="tussenkopcur">
            <text:span text:style-name="nadrukvet">Inzien Wijziging Welstandsnota </text:span>
          </text:p>
            <text:p text:style-name="al">Het ontwerpbesluit Wijziging 127 Welstandsnota met het beeldkwaliteitsplan "Herontwikkeling De Assinkhof te Enschede" liggen van 23 maart 2023 tot en met 3 mei 2023 (6 weken) voor een ieder ter inzage.</text:p>
            <text:p text:style-name="al"/>
            <text:p text:style-name="al">Wilt u het ontwerpbesluit Wijziging 127 Welstandsnota met het beeldkwaliteitsplan "Herontwikkeling De Assinkhof te Enschede" inzien? Dan verzoeken wij u een mail met ‘Wijziging 127 Welstandsnota’ te sturen naar <text:a xlink:href="mailto:vergunning@enschede.nl" xlink:type="simple">vergunning@enschede.nl</text:a> U ontvangt dan van ons een pdf versie van het gevraagde wijzigingsplan. </text:p>
            <text:p text:style-name="tussenkopcur">
            <text:span text:style-name="nadrukvet">Heeft u vragen of wilt u een nadere toelichting?</text:span>
          </text:p>
            <text:p text:style-name="al">Wilt u vragen stellen over het ontwerpbesluit Wijziging 127 Welstandsnota met het beeldkwaliteitsplan "Herontwikkeling De Assinkhof te Enschede" of een nadere toelichting ontvangen? Dan kunt u een email sturen aan <text:a xlink:href="mailto:vergunning@enschede.nl" xlink:type="simple">vergunning@enschede.nl</text:a>. Wij verzoeken u in de mail ‘Wijziging 127 Welstandsnota/BKP Herontwikkeling De Assinkhof te Enschede’, uw naam en telefoonnummer te vermelden. Het stellen van vragen via de email wordt niet gezien als het indienen van een zienswijze. </text:p>
            <text:p text:style-name="tussenkopcur">
            <text:span text:style-name="nadrukvet">Reageren</text:span>
          </text:p>
            <text:p text:style-name="al">Gedurende de hiervoor genoemde termijn kan een ieder naar keuze schriftelijk, digitaal of mondeling een zienswijze omtrent het ontwerpbesluit naar voren brengen bij de gemeenteraad:</text:p>
            <text:p text:style-name="al">Digitale zienswijzen: kunnen worden ingediend via <text:a xlink:href="http://www.enschede.nl/zienswijze" xlink:type="simple">www.enschede.nl/zienswijze</text:a> Om digitaal een zienswijze te kunnen indienen dient u te beschikken over DigiD of E-herkenning.</text:p>
            <text:p text:style-name="al">Schriftelijke zienswijzen: kunnen worden gericht aan de gemeenteraad, Postbus 20, 7500 AA Enschede. In de brief moeten de volgende zaken vermeld worden: ‘zienswijze wijziging 127 Welstandsnota/beeldkwaliteitsplan "Herontwikkeling De Assinkhof te Enschede", uw naam en adres en uw handtekening. </text:p>
            <text:p text:style-name="al">Mondelinge zienswijzen: Hiervoor kan een afspraak worden gemaakt door een E-mail te sturen aan <text:a xlink:href="mailto:vergunning@enschede.nl" xlink:type="simple">vergunning@enschede.nl</text:a>.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123849</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849</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849</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3/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N.v.t.</meta:user-defined>
    <meta:user-defined meta:name="DCTERMS.alternative">Welstandsnota Enschede “Bouwen aan identiteit”</meta:user-defined>
    <dc:language>nl</dc:language>
    <meta:user-defined meta:name="OVERHEIDop.locatietype/OVERHEIDop.gebiedsmarkering">Gemeente</meta:user-defined>
    <meta:user-defined meta:name="DC.title">Welstandsnota Enschede “Bouwen aan identiteit”</meta:user-defined>
    <meta:user-defined meta:name="DCTERMS.W3CDTF/DCTERMS.available">2023-03-22</meta:user-defined>
    <meta:user-defined meta:name="DCTERMS.W3CDTF/OVERHEIDop.jaargang">2023</meta:user-defined>
    <meta:user-defined meta:name="OVERHEIDop.publicationIssue">123849</meta:user-defined>
    <meta:user-defined meta:name="OVERHEIDop.GmbID/DC.identifier">gmb-2023-123849</meta:user-defined>
    <meta:user-defined meta:name="OVERHEIDop.versieInformatie"/>
  </office:meta>
</office:document-meta>
</file>