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 derde bouwlaag, Bruisdreef 12 te Utrecht, HZ_WABO-23-0902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ruisdreef 12 te Utrecht</text:span>
          </text:p>
            <text:p text:style-name="common-al">HZ_WABO-23-09028</text:p>
            <text:p text:style-name="common-al">Toelichting: het bouwen van een dakopbouw / derde bouwlaag</text:p>
            <text:p text:style-name="common-al">Datum ontvangst aanvraag: 16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23405</text:span><text:line-break/><text:date style:data-style-name="dag" text:fixed="true" text:date-value="2023-03-22"/><text:line-break/><text:date style:data-style-name="jaar" text:fixed="true" text:date-value="2023-03-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3405</text:span><text:date style:data-style-name="nicedate" text:fixed="true" text:date-value="2023-03-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3405</text:span><text:date style:data-style-name="nicedate" text:fixed="true" text:date-value="2023-03-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 derde bouwlaag, Bruisdreef 12 te Utrecht, HZ_WABO-23-09028</meta:user-defined>
    <meta:user-defined meta:name="DCTERMS.W3CDTF/DCTERMS.available">2023-03-22</meta:user-defined>
    <meta:user-defined meta:name="DCTERMS.W3CDTF/OVERHEIDop.jaargang">2023</meta:user-defined>
    <meta:user-defined meta:name="OVERHEIDop.externeBijlage">Aanvraagdocument  publiceerbaar-A|exb-2023-14037</meta:user-defined>
    <meta:user-defined meta:name="OVERHEIDop.publicationIssue">123405</meta:user-defined>
    <meta:user-defined meta:name="OVERHEIDop.GmbID/DC.identifier">gmb-2023-123405</meta:user-defined>
    <meta:user-defined meta:name="OVERHEIDop.versieInformatie"/>
  </office:meta>
</office:document-meta>
</file>