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Kraatswegje 4 Harskamp, het bouwen van een garage/schuur en het aanleggen van een in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4 maart 2023</text:p>
            <text:p text:style-name="common-al">Zaaknummer 2023W0214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22900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90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90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Kraatswegje 4 Harskamp, het bouwen van een garage/schuur en het aanleggen van een inrit.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2900</meta:user-defined>
    <meta:user-defined meta:name="OVERHEIDop.GmbID/DC.identifier">gmb-2023-122900</meta:user-defined>
    <meta:user-defined meta:name="OVERHEIDop.versieInformatie"/>
  </office:meta>
</office:document-meta>
</file>