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Pijnenburgweg 5 Harskamp, het bouwen van een lood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4 maart 2023</text:p>
            <text:p text:style-name="common-al">Zaaknummer 2019W243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22862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86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86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Pijnenburgweg 5 Harskamp, het bouwen van een loods.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2862</meta:user-defined>
    <meta:user-defined meta:name="OVERHEIDop.GmbID/DC.identifier">gmb-2023-122862</meta:user-defined>
    <meta:user-defined meta:name="OVERHEIDop.versieInformatie"/>
  </office:meta>
</office:document-meta>
</file>