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ia1i0e65f5c5-61ea-4fca-b7ff-220f1ad7c464.jpg" manifest:media-type="image/x-eps"/>
  <manifest:file-entry manifest:full-path="Pictures/Dia2i294679e0-0778-45e0-bcbf-71c3732ff25a.jpg" manifest:media-type="image/x-eps"/>
  <manifest:file-entry manifest:full-path="Pictures/Dia3i2f5437dd-b5b3-4afe-9711-43f981b009bb.jpg" manifest:media-type="image/x-eps"/>
  <manifest:file-entry manifest:full-path="Pictures/Dia4ib873b7ae-5c4c-489d-8c8c-fc54ce8b78ad.jpg" manifest:media-type="image/x-eps"/>
  <manifest:file-entry manifest:full-path="Pictures/Dia5i8ebcf35c-5b04-4a48-9886-2f37b247d02a.jpg" manifest:media-type="image/x-eps"/>
  <manifest:file-entry manifest:full-path="Pictures/Dia6ie8c49500-3ddd-45e3-a1e3-142d72c344c0.jpg" manifest:media-type="image/x-eps"/>
  <manifest:file-entry manifest:full-path="Pictures/Dia7ib9321478-d43d-4c06-ae02-73d76bd7432d.jpg" manifest:media-type="image/x-eps"/>
  <manifest:file-entry manifest:full-path="Pictures/Dia8ic514db04-3991-4dec-abfc-d9402fcab3c6.jpg" manifest:media-type="image/x-eps"/>
  <manifest:file-entry manifest:full-path="Pictures/Dia9i7a640231-2c5a-4d24-87a0-96994e2efce7.jpg" manifest:media-type="image/x-eps"/>
  <manifest:file-entry manifest:full-path="Pictures/Dia10i71d702be-b886-433e-9bb2-03181351d8dd.jpg" manifest:media-type="image/x-eps"/>
  <manifest:file-entry manifest:full-path="Pictures/Dia11ibd3ed83b-129f-4045-84de-ca1f6f43cfb3.jpg" manifest:media-type="image/x-eps"/>
  <manifest:file-entry manifest:full-path="Pictures/Dia12i26abe03d-d8d5-4415-830d-42c82336f025.jpg" manifest:media-type="image/x-eps"/>
  <manifest:file-entry manifest:full-path="Pictures/Dia13i94690d3d-46b6-425d-b492-087d09cb711f.jpg" manifest:media-type="image/x-eps"/>
  <manifest:file-entry manifest:full-path="Pictures/Dia14i4cd76a24-15b4-4cda-8771-9b2b133b5853.jpg" manifest:media-type="image/x-eps"/>
  <manifest:file-entry manifest:full-path="Pictures/Dia15i6d7df7cd-f928-40f2-a653-2249f59158dd.jpg" manifest:media-type="image/x-eps"/>
  <manifest:file-entry manifest:full-path="Pictures/Dia16i39793907-50dc-49c8-9210-9c39199cbe1e.jpg" manifest:media-type="image/x-eps"/>
  <manifest:file-entry manifest:full-path="Pictures/Dia17i471038d1-3a84-4ae7-9de0-02bd3173cef4.jpg" manifest:media-type="image/x-eps"/>
  <manifest:file-entry manifest:full-path="Pictures/Dia18i2b3dc4a5-5039-45a1-ac57-5f092e98968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8-1">
      <text:list-level-style-bullet text:bullet-char="." text:level="1">
        <style:list-level-properties text:min-label-width="10mm"/>
      </text:list-level-style-bullet>
    </text:list-style>
    <text:list-style style:name="id1-3-2-2-1-6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4-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4-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4-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4-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4-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64-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64-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64-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64-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64-1-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64-1-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64-1-3-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64-1-3-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64-1-3-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64-1-3-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64-1-3-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64-1-3-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64-1-3-2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64-1-3-2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64-1-3-2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64-1-3-25">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64-1-3-26">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1-64-1-3-27">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1-64-1-3-28">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2-1-64-1-3-29">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2-1-64-1-3-30">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2-1-64-1-3-3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64-1-3-32">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1-64-1-3-33">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1-64-1-3-34">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1-64-1-3-35">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1-65">
      <text:list-level-style-bullet style:num-suffix="" text:bullet-char="​" text:level="1">
        <style:list-level-properties text:min-label-width="10mm"/>
      </text:list-level-style-bullet>
    </text:list-style>
    <text:list-style style:name="id1-3-2-2-1-65-1">
      <text:list-level-style-bullet style:num-suffix="" text:bullet-char="​" text:level="1">
        <style:list-level-properties text:min-label-width="10mm"/>
      </text:list-level-style-bullet>
    </text:list-style>
    <text:list-style style:name="id1-3-2-2-1-65-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Verkeersbesluit Oplaadpalen (proactief) elektrische voertuigen openbare ruimte woonplaatsen Nijmegen en Lent</text:p>
      <text:section text:name="regeling_id1-3-2" text:style-name="regeling">
        <text:section text:name="aanhef_id1-3-2-1" text:style-name="aanhef">
          <text:section text:name="context_id1-3-2-1-1" text:style-name="context">
            <text:p text:style-name="context.al">Kenmerk: D230259171</text:p>
            <text:p text:style-name="context_bottom"/>
          </text:section>
          <text:p text:style-name="aanhef_wie">BURGEMEESTER EN WETHOUDERS VAN NIJMEGEN;</text:p>
          <text:section text:name="considerans_id1-3-2-1-3" text:style-name="considerans">
            <text:p text:style-name="tussenkopcur">
            <text:span text:style-name="nadrukvet">Overwegende,</text:span>
          </text:p>
            <text:p text:style-name="considerans.al"/>
            <text:p text:style-name="considerans_bottom"/>
          </text:section>
        </text:section>
        <text:section text:name="regeling-tekst_id1-3-2-2" text:style-name="regeling-tekst">
          <text:section text:name="tekst_id1-3-2-2-1" text:style-name="tekst">
            <text:p text:style-name="common-al"/>
            <text:p text:style-name="common-al">dat het Klimaatakkoord een onderdeel is van het Nederlandse klimaatbeleid en hiermee wordt beoogd om de uitstoot van broeikasgassen tegen te gaan en daarmee de opwarming van de aarde te beperken; </text:p>
            <text:p text:style-name="common-al">dat elektrisch vervoer als onderdeel is opgenomen in het Klimaatakkoord via de Nationale Agenda Laadinfrastructuur (NAL);</text:p>
            <text:p text:style-name="common-al">dat elektrisch vervoer in Nederland hard groeit en een belangrijke rol speelt in de energietransitie;</text:p>
            <text:p text:style-name="common-al">dat elektrische voertuigen geen/minder CO<text:span text:style-name="inf">2</text:span>, NO<text:span text:style-name="inf">2</text:span> en fijnstof (PM<text:span text:style-name="inf">10</text:span>) uitstoten dan voertuigen met een verbrandingsmotor en daarmee minder schadelijk zijn voor de gezondheid, het milieu en het klimaat;</text:p>
            <text:p text:style-name="common-al">dat volledige elektrische voertuigen geen uitstoot hebben en daarmee bijdragen aan het verbeteren van de luchtkwaliteit in Nijmegen;</text:p>
            <text:p text:style-name="common-al">dat het verminderen van uitstoot past binnen de beleidsdoelstellingen van gemeente Nijmegen op het gebied van duurzaamheid en groen; </text:p>
            <text:p text:style-name="common-al">dat steeds meer bewoners en bedrijven de overstap maken naar elektrisch vervoer;</text:p>
            <text:p text:style-name="common-al">dat de prijzen van elektrische auto’s dalen, er meer betaalbare (bestel)auto’s worden ontwikkeld en ook de tweedehandsmarkt voor elektrische voertuigen groeit;</text:p>
            <text:p text:style-name="common-al">dat de vraag naar publieke oplaadpunten in Nederland en dus ook in Nijmegen stijgt;</text:p>
            <text:p text:style-name="common-al">dat voor het stimuleren van elektrisch vervoer en een goede werking van een elektrisch voertuig, een dekkend netwerk van openbare oplaadvoorzieningen essentieel is;</text:p>
            <text:p text:style-name="common-al">dat de landelijke overheid volledig elektrisch rijden stimuleert doordat gebruikers geen motorrijtuigenbelasting en BPM (Belasting voor Personenvoertuigen en Motorrijwielen) betalen en voor leaserijders geldt dat een deel van de cataloguswaarde van de auto in een lagere bijtellingsklasse valt;</text:p>
            <text:p text:style-name="common-al">dat de provincie Overijssel mede namens de gemeente Nijmegen een concessieovereenkomst heeft gesloten met een exploitant van laadpalen in de openbare ruimte;</text:p>
            <text:p text:style-name="common-al">dat inwoners van Nijmegen die geen parkeergelegenheid hebben op eigen terrein (bijvoorbeeld een oprit/garagebox) een laadpaal in de openbare ruimte kunnen aanvragen;</text:p>
            <text:p text:style-name="common-al">dat het daarom noodzakelijk is dat er op openbare locaties mogelijkheden aanwezig zijn om deze elektrische voertuigen op te laden;</text:p>
            <text:p text:style-name="common-al">dat het behalve op aanvraag, gelet op de groei van het gebruik van elektrische voertuigen ook nodig is proactief op openbare locaties mogelijkheden te bieden om elektrische voertuigen op te laden; </text:p>
            <text:p text:style-name="common-al">dat er hiertoe parkeerplaatsen worden aangewezen voor het opladen van elektrische voertuigen; </text:p>
            <text:p text:style-name="common-al">dat in het Programma Laadinfrastructuur Nijmegen, bestuurlijk vastgesteld op 14 juli 2021, gemeente Nijmegen regie neemt op het plaatsen en opschalen van de laadinfrastructuur die nodig is voor de transitie naar elektrisch vervoer in de stad Nijmegen;</text:p>
            <text:p text:style-name="common-al">dat dit programma is voortgekomen uit de Nationale Agenda Laadinfrastructuur (NAL) die is opgesteld voortvloeiend uit het Klimaatakkoord; </text:p>
            <text:p text:style-name="common-al">dat het Programma Laadinfrastructuur Nijmegen een goede inpassing van oplaadplekken in de openbare ruimte beoogt en bijdraagt aan het vertrouwen van inwoners, bezoekers en bedrijven om de stap naar elektrisch vervoer te maken;</text:p>
            <text:p text:style-name="common-al">dat in het Programma Laadinfrastructuur Nijmegen criteria voor het plaatsen van oplaadplekken in Nijmegen zijn opgenomen; </text:p>
            <text:p text:style-name="common-al">dat met het Programma Laadinfrastructuur Nijmegen voorts wordt bijgedragen aan de uitgangspunten van de Omgevingsvisie Nijmegen 2020-2040 (vastgesteld op 28 oktober 2020);</text:p>
            <text:p text:style-name="common-al">dat gemeente Nijmegen daarnaast werkt aan een integrale mobiliteitsaanpak, het Uitvoeringsprogramma Luchtkwaliteit en de uitgangspunten opgenomen in het regionale ambitiedocument Duurzame Mobiliteit en het Programma Slim en Schoon Onderweg;</text:p>
            <text:p text:style-name="common-al">dat voor de toekomstige uitbreiding van het netwerk van openbare oplaadvoorzieningen in Nijmegen een plankaart is opgesteld met daarop locaties voor oplaadvoorzieningen; </text:p>
            <text:p text:style-name="common-al">dat bij de keuze van geschikte locaties op deze plankaart onder meer rekening is gehouden met de volgende criteria:</text:p>
            <text:p text:style-name="common-al"/>
            <text:list text:style-name="id1-3-2-2-1-27">
              <text:list-item text:style-override="id1-3-2-2-1-27-1">
                <text:number>.</text:number>
                <text:p text:style-name="al">parkeerdruk; laadpalen worden niet geplaatst op locaties met een hoge parkeerdruk, tenzij er geen geschikt alternatief is </text:p>
              </text:list-item>
            </text:list>
            <text:list text:style-name="id1-3-2-2-1-28">
              <text:list-item text:style-override="id1-3-2-2-1-28-1">
                <text:number>.</text:number>
                <text:p text:style-name="al">parkeren gebeurt bij voorkeur haaks; als dat niet mogelijk is, wordt het langsparkeren en daarna schuinparkeren</text:p>
              </text:list-item>
            </text:list>
            <text:list text:style-name="id1-3-2-2-1-29">
              <text:list-item text:style-override="id1-3-2-2-1-29-1">
                <text:number>.</text:number>
                <text:p text:style-name="al">centrale, toegankelijke ligging op grond in eigendom gemeente</text:p>
              </text:list-item>
              <text:list-item text:style-override="id1-3-2-2-1-29-2">
                <text:number>.</text:number>
                <text:p text:style-name="al">hoog laadverbruik van bestaande oplaadplekken in omgeving </text:p>
              </text:list-item>
              <text:list-item text:style-override="id1-3-2-2-1-29-3">
                <text:number>.</text:number>
                <text:p text:style-name="al">gelijkmatige spreiding over de wijk</text:p>
              </text:list-item>
              <text:list-item text:style-override="id1-3-2-2-1-29-4">
                <text:number>.</text:number>
                <text:p text:style-name="al">bruikbaar voor zoveel mogelijk gebruikers van elektrische voertuigen </text:p>
              </text:list-item>
              <text:list-item text:style-override="id1-3-2-2-1-29-5">
                <text:number>.</text:number>
                <text:p text:style-name="al">technische en sociale veiligheid</text:p>
              </text:list-item>
            </text:list>
            <text:p text:style-name="common-al"/>
            <text:p text:style-name="common-al">dat daarbij voorts rekening is gehouden met de verkeersbelangen opgenomen in de Wegenverkeerswet 1994;</text:p>
            <text:p text:style-name="common-al">dat een overzicht van de criteria waarmee rekening is gehouden bij het bepalen van geschikte locaties voor de oplaadplekken als bijlage bij dit besluit is gevoegd; </text:p>
            <text:p text:style-name="common-al">dat de parkeerplaatsen bij de laadpalen uitsluitend gebruikt mogen worden door ladende elektrische voertuigen;</text:p>
            <text:p text:style-name="common-al">dat de maatregel dat bij de laadpalen parkeerplaatsen worden aangewezen waarop uitsluitend elektrische voertuig mogen worden opgeladen, wordt ingesteld door het plaatsen van verkeersborden;</text:p>
            <text:p text:style-name="common-al">dat een openbare oplaadvoorziening in principe voorziet in twee oplaadpunten voor elektrische voertuigen; </text:p>
            <text:p text:style-name="common-al">dat het wenselijk is om nabij elke oplaadvoorziening in principe twee parkeerplaatsen te reserveren waar elektrische voertuigen kunnen laden:</text:p>
            <text:list text:style-name="id1-3-2-2-1-37">
              <text:list-item text:style-override="id1-3-2-2-1-37-1">
                <text:number>.</text:number>
                <text:p text:style-name="al">met het oog op een optimale benutting van de openbare oplaadvoorziening</text:p>
              </text:list-item>
            </text:list>
            <text:list text:style-name="id1-3-2-2-1-38">
              <text:list-item text:style-override="id1-3-2-2-1-38-1">
                <text:number>.</text:number>
                <text:p text:style-name="al">om de verwachte toename aan laadbehoefte te faciliteren (als gevolg van de verwachte toename van elektrische voertuigen)</text:p>
              </text:list-item>
            </text:list>
            <text:p text:style-name="common-al"/>
            <text:p text:style-name="common-al">dat indien de bezettingsgraad van omliggende, bestaande oplaadvoorzieningen daartoe aanleiding geeft, met een onderbord (OB504) het gebruik als oplaadplek beperkt kan worden tot één parkeerplaats; </text:p>
            <text:p text:style-name="common-al">dat naar aanleiding van een aanvraag of bij voldoende gebruik van omliggende, bestaande laadpalen dit onderbord vervangen kan worden door een onderbord dat twee parkeerplaatsen aanduidt ( );</text:p>
            <text:p text:style-name="common-al">dat voor wat betreft de locaties in dit besluit een groter belang wordt toegekend aan de mogelijkheid tot parkeren en opladen van elektrische voertuigen dan aan het handhaven van de bestaande verkeerssituatie op de aangewezen locaties;</text:p>
            <text:p text:style-name="common-al">dat hierbij het efficiënt kunnen gebruiken van een openbaar oplaadnetwerk prevaleert boven een eventuele lokale parkeerdruk, waarbij: </text:p>
            <text:p text:style-name="common-al">a. een elektrisch voertuig veelal in de plaats komt van een regulier voertuig, zodat aannemelijk is dat de parkeerdruk in verhouding nagenoeg gelijk blijft; </text:p>
            <text:p text:style-name="common-al">b. een verschuiving van parkeerdruk aannemelijk is in een ruimere omgeving (wijkniveau) vanwege continue uitbreiding van het aantal laadvoorzieningen;</text:p>
            <text:p text:style-name="common-al"/>
            <text:p text:style-name="common-al"/>
            <text:p text:style-name="common-al">dat inwoners van gemeente Nijmegen kennis hebben kunnen nemen van de beoogde (proactieve) locaties voor oplaadplekken en er gelegenheid is geweest daarop te reageren;</text:p>
            <text:p text:style-name="common-al">dat via de gemeentelijke pagina in huis-aan-huisblad De Brug en via de website en social media van gemeente Nijmegen de link naar de digitale plankaart met de locaties voor oplaadplekken is verspreid;</text:p>
            <text:p text:style-name="common-al">dat na beoordeling en afweging van de positieve en negatieve reacties de beoogde (proactieve) oplaadplekken op 3 locaties zijn aangepast;</text:p>
            <text:p text:style-name="common-al">dat de in dit besluit genoemde locaties en wegen zich binnen de bebouwde kom van woonplaats Nijmegen dan wel woonplaats Lent bevinden;</text:p>
            <text:p text:style-name="common-al">dat de in dit besluit genoemde locaties en wegen voor het openbaar verkeer openstaande wegen zijn;</text:p>
            <text:p text:style-name="common-al">dat de in dit besluit genoemde locaties wegen zijn zoals bedoeld in artikel 1 lid 1 onder b van de Wegenverkeerswet 1994;</text:p>
            <text:p text:style-name="common-al">dat de in dit besluit genoemde wegen en locaties in beheer en ouderhoud zijn bij de gemeente Nijmegen;</text:p>
            <text:p text:style-name="common-al">dat ter zake overleg met de verkeersadviseur en tevens de gemachtigde van de korpschef van de politie-eenheid Oost-Nederland heeft plaatsgevonden;</text:p>
            <text:p text:style-name="common-al">dat het treffen van een verkeersmaatregel een normale maatschappelijke ontwikkeling is waarmee eenieder kan worden geconfronteerd en waarvan de nadelige gevolgen in beginsel voor rekening van betrokkenen behoren te blijven;</text:p>
            <text:p text:style-name="common-al">dat de bovenvermelde maatregelen worden genomen op basis van artikel 2 van de Wegenverkeerswet 1994 vanwege de instandhouding van de weg en het behouden van de bruikbaarheid ervan, het voorkomen of beperken van door het verkeer veroorzaakte overlast, hinder of schade alsmede de gevolgen voor het milieu en het bevorderen van een doelmatig of zuinig energiegebruik; </text:p>
            <text:p text:style-name="common-al">dat, gelet op het bepaalde in het Mandaatbesluit gemeente Nijmegen 2019, onderdeel mandaatregister Stadsbeheer, aan de concernmanager afdeling Stadsbeheer en aan de manager bureau Dienstverlening, (onder voorwaarden) mandaat is verleend tot het nemen van tijdelijke en definitieve verkeersbesluiten op basis van de Wegenverkeerswet 1994;</text:p>
            <text:p text:style-name="common-al">gelet op de artikelen 15 en 18 van de Wegenverkeerswet 1994 en artikel 12 van het Besluit administratieve bepalingen inzake het wegverkeer;</text:p>
            <text:p text:style-name="common-al"/>
            <text:p text:style-name="common-al">
            <text:span text:style-name="nadrukvet">besluiten:</text:span>
          </text:p>
            <text:p text:style-name="common-al"/>
            <text:p text:style-name="common-al"/>
            <text:list text:style-name="id1-3-2-2-1-64">
              <text:list-item text:style-override="id1-3-2-2-1-64-1">
                <text:number>I.</text:number>
                <text:p text:style-name="al">door plaatsing van verkeersbord E8c van bijlage I van het Reglement verkeersregels en verkeerstekens 1990 met onderbord (OB504)2 parkeerplaatsen bestemd voor het opladen van elektrische voertuigen aan te wijzen in:</text:p>
                <text:list text:style-name="id1-3-2-2-1-64-1-3">
                  <text:list-item text:style-override="id1-3-2-2-1-64-1-3-1">
                    <text:number>1.</text:number>
                    <text:p text:style-name="al">Heidebloemstraat; oostzijde pand Honigraat met huisnummers 15-20</text:p>
                  </text:list-item>
                  <text:list-item text:style-override="id1-3-2-2-1-64-1-3-2">
                    <text:number>2.</text:number>
                    <text:p text:style-name="al">Hegdambroek; zuidoostzijde pand Hegdambroek 2144</text:p>
                  </text:list-item>
                  <text:list-item text:style-override="id1-3-2-2-1-64-1-3-3">
                    <text:number>3.</text:number>
                    <text:p text:style-name="al">Zwanenveld; noordzijde pand Zwanenveld 3056</text:p>
                  </text:list-item>
                  <text:list-item text:style-override="id1-3-2-2-1-64-1-3-4">
                    <text:number>4.</text:number>
                    <text:p text:style-name="al">Staddijk; parkeerterrein aan noordwestzijde pand Staddijk 91</text:p>
                  </text:list-item>
                  <text:list-item text:style-override="id1-3-2-2-1-64-1-3-5">
                    <text:number>5.</text:number>
                    <text:p text:style-name="al">Hazenkampseweg; overzijde pand Hazenkampseweg 46 en 48 (4 parkeerplaatsen ter hoogte van hondenuitlaatplaats)</text:p>
                  </text:list-item>
                  <text:list-item text:style-override="id1-3-2-2-1-64-1-3-6">
                    <text:number>6.</text:number>
                    <text:p text:style-name="al">Zwanenveld; noordzijde pand met huisnummer 6601</text:p>
                  </text:list-item>
                  <text:list-item text:style-override="id1-3-2-2-1-64-1-3-7">
                    <text:number>7.</text:number>
                    <text:p text:style-name="al">Berg en Dalseweg; noordzijde, tegenover pand met huisnummer 182</text:p>
                  </text:list-item>
                  <text:list-item text:style-override="id1-3-2-2-1-64-1-3-8">
                    <text:number>8.</text:number>
                    <text:p text:style-name="al">van Slichtenhorststraat; oostzijde, ter hoogte van huisnummer 79</text:p>
                  </text:list-item>
                  <text:list-item text:style-override="id1-3-2-2-1-64-1-3-9">
                    <text:number>9.</text:number>
                    <text:p text:style-name="al">Laauwikstraat; parallelweg, overzijde pand met huisnummers 2-2F</text:p>
                  </text:list-item>
                  <text:list-item text:style-override="id1-3-2-2-1-64-1-3-10">
                    <text:number>10.</text:number>
                    <text:p text:style-name="al">Jan Anne Beijerinckstraat; noordoostzijde van huisnummer Jan van Moockstraat 21</text:p>
                  </text:list-item>
                  <text:list-item text:style-override="id1-3-2-2-1-64-1-3-11">
                    <text:number>11</text:number>
                    <text:p text:style-name="al">Berg en Dalseweg; noordoostzijde, tegenover huisnummer 470</text:p>
                  </text:list-item>
                  <text:list-item text:style-override="id1-3-2-2-1-64-1-3-12">
                    <text:number>12</text:number>
                    <text:p text:style-name="al">Groenewoudseweg; parallelweg zuidzijde, tegenover huisnummer 369</text:p>
                  </text:list-item>
                  <text:list-item text:style-override="id1-3-2-2-1-64-1-3-13">
                    <text:number>13</text:number>
                    <text:p text:style-name="al">Rode Kruislaan; oostzijde, tegenover pand met huisnummers 59-101</text:p>
                  </text:list-item>
                  <text:list-item text:style-override="id1-3-2-2-1-64-1-3-14">
                    <text:number>14</text:number>
                    <text:p text:style-name="al">St. Annastraat; parallelweg westzijde, tegenover huisnummer 350</text:p>
                  </text:list-item>
                  <text:list-item text:style-override="id1-3-2-2-1-64-1-3-15">
                    <text:number>15</text:number>
                    <text:p text:style-name="al">Heiweg; noordzijde, ter hoogte van huisnummer 26</text:p>
                  </text:list-item>
                  <text:list-item text:style-override="id1-3-2-2-1-64-1-3-16">
                    <text:number>16</text:number>
                    <text:p text:style-name="al">Zwanenveld; parkeerterrein westzijde Zwanenveld 8030 (fietsenstalling)</text:p>
                  </text:list-item>
                  <text:list-item text:style-override="id1-3-2-2-1-64-1-3-17">
                    <text:number>17</text:number>
                    <text:p text:style-name="al">Holtgesbroek; zuidzijde pand met huisnummer 1511</text:p>
                  </text:list-item>
                  <text:list-item text:style-override="id1-3-2-2-1-64-1-3-18">
                    <text:number>18</text:number>
                    <text:p text:style-name="al">Wibautstraat; overzijde pand van der Duyn van Maasdamstraat 72</text:p>
                  </text:list-item>
                  <text:list-item text:style-override="id1-3-2-2-1-64-1-3-19">
                    <text:number>19</text:number>
                    <text:p text:style-name="al">Jan Brinkhoffplantsoen; westzijde pand met huisnummers 1-56</text:p>
                  </text:list-item>
                  <text:list-item text:style-override="id1-3-2-2-1-64-1-3-20">
                    <text:number>20</text:number>
                    <text:p text:style-name="al">Luciaweg; noordzijde, parkeerterrein sportpark ter hoogte van pand met huisnummer 25</text:p>
                  </text:list-item>
                  <text:list-item text:style-override="id1-3-2-2-1-64-1-3-21">
                    <text:number>21</text:number>
                    <text:p text:style-name="al">St. Jacobslaan-Daltonstraat; parkeerterrein overzijde kiosk met huisnummer St. Jacobslaan 500a</text:p>
                  </text:list-item>
                  <text:list-item text:style-override="id1-3-2-2-1-64-1-3-22">
                    <text:number>22</text:number>
                    <text:p text:style-name="al">Winkelsteegseweg; parkeerterrein sportpark, aan oostzijde Vossenlaan, ten westen van huisnummer Winkelsteegseweg 210</text:p>
                  </text:list-item>
                  <text:list-item text:style-override="id1-3-2-2-1-64-1-3-23">
                    <text:number>23</text:number>
                    <text:p text:style-name="al">Van Cranenborchstraat; noordzijde, tegenover pand Van Haapsstraat 2</text:p>
                  </text:list-item>
                  <text:list-item text:style-override="id1-3-2-2-1-64-1-3-24">
                    <text:number>24</text:number>
                    <text:p text:style-name="al">Niek Engelschmanlaan; noordzijde, ten zuiden van pand met huisnummers 57-129</text:p>
                  </text:list-item>
                  <text:list-item text:style-override="id1-3-2-2-1-64-1-3-25">
                    <text:number>25</text:number>
                    <text:p text:style-name="al">Kerkstraat; parkeerterrein sportpark, aan oostzijde pand Kerkstraat 58</text:p>
                  </text:list-item>
                  <text:list-item text:style-override="id1-3-2-2-1-64-1-3-26">
                    <text:number>26</text:number>
                    <text:p text:style-name="al">Weezenhof; westzijde garagebox met huisnummer 8343</text:p>
                  </text:list-item>
                  <text:list-item text:style-override="id1-3-2-2-1-64-1-3-27">
                    <text:number>27</text:number>
                    <text:p text:style-name="al">Malvert; westzijde pand met huisnummer 5120</text:p>
                  </text:list-item>
                  <text:list-item text:style-override="id1-3-2-2-1-64-1-3-28">
                    <text:number>28</text:number>
                    <text:p text:style-name="al">Meijhorst; parkeerterrein sporthal, noordzijde pand met huisnummer 1107</text:p>
                  </text:list-item>
                  <text:list-item text:style-override="id1-3-2-2-1-64-1-3-29">
                    <text:number>29</text:number>
                    <text:p text:style-name="al">Rafaëlstraat; oostzijde pand met huisnummer 1</text:p>
                  </text:list-item>
                  <text:list-item text:style-override="id1-3-2-2-1-64-1-3-30">
                    <text:number>30</text:number>
                    <text:p text:style-name="al">Winselingseweg/Jan Nieraethstraat; noordwestzijde pand met huisnummers Winselingseweg 10A1-10A75</text:p>
                  </text:list-item>
                  <text:list-item text:style-override="id1-3-2-2-1-64-1-3-31">
                    <text:number>31</text:number>
                    <text:p text:style-name="al">Winselingseweg/20 septemberplein; westzijde parkeerterrein ten oosten van Generaal James Gavinsingel</text:p>
                  </text:list-item>
                  <text:list-item text:style-override="id1-3-2-2-1-64-1-3-32">
                    <text:number>32</text:number>
                    <text:p text:style-name="al">Malderburchtstraat; parkeerterrein oostzijde, tegenover aansluiting Irene Vorrinkstraat</text:p>
                  </text:list-item>
                  <text:list-item text:style-override="id1-3-2-2-1-64-1-3-33">
                    <text:number>33</text:number>
                    <text:p text:style-name="al">van Beethovenstraat; westzijde, overzijde huisnummer 59</text:p>
                  </text:list-item>
                  <text:list-item text:style-override="id1-3-2-2-1-64-1-3-34">
                    <text:number>34</text:number>
                    <text:p text:style-name="al">Professor Hoogveldstraat; zuidzijde pand met huisnummers 19-33</text:p>
                  </text:list-item>
                  <text:list-item text:style-override="id1-3-2-2-1-64-1-3-35">
                    <text:number>35</text:number>
                    <text:p text:style-name="al">IJsbeerstraat; noordzijde, tegenover pand met huisnummer 31 (school TaalSter)</text:p>
                  </text:list-item>
                </text:list>
              </text:list-item>
            </text:list>
            <text:list text:style-name="id1-3-2-2-1-65">
              <text:list-item text:style-override="id1-3-2-2-1-65-1">
                <text:number/>
                <text:p text:style-name="al"/>
              </text:list-item>
              <text:list-item text:style-override="id1-3-2-2-1-65-2">
                <text:number>II.</text:number>
                <text:p text:style-name="al">te bepalen dat indien de bezettingsgraad van omliggende, bestaande oplaadvoorzieningen daartoe aanleiding geeft, (met onderbord OB504) het gebruik als oplaadplek beperkt kan worden tot één parkeerplaats. Naar aanleiding van een aanvraag of bij voldoende gebruik van omliggende, bestaande laadpalen kan dit onderbord vervangen worden door een onderbord dat twee parkeerplaatsen aanduidt; </text:p>
              </text:list-item>
            </text:list>
            <text:p text:style-name="common-al"/>
            <text:p text:style-name="common-al">een en ander zoals aangegeven op de bij dit besluit behorende situatietekeningen</text:p>
            <text:p text:style-name="last-al"/>
            <text:p text:style-name="tekst_bottom"/>
          </text:section>
        </text:section>
        <text:section text:name="regeling-sluiting_id1-3-2-3" text:style-name="regeling-sluiting">
          <text:section text:name="gegeven_id1-3-2-3-1" text:style-name="gegeven">
            <text:p text:style-name="dagtekening">
            <text:span text:style-name="plaats">Nijmegen, 9 maart 2023 </text:span>
            <text:span text:style-name="datum"/>
          </text:p>
          </text:section>
          <text:section text:name="ondertekening_id1-3-2-3-2">
            <text:p><text:span text:style-name="functie">Namens burgemeester en wethouders van Gemeente Nijmegen,</text:span></text:p>
          </text:section>
          <text:section text:name="ondertekening_id1-3-2-3-3">
            <text:p><text:span text:style-name="functie">Afdeling Stadsbeheer, Manager bureau Dienstverlening,</text:span></text:p>
          </text:section>
          <text:section text:name="ondertekening_id1-3-2-3-4">
            <text:p><text:span text:style-name="functie">Carline Westen</text:span></text:p>
          </text:section>
        </text:section>
        <text:section text:name="bezwaarschrift_id1-3-2-4" text:style-name="bezwaarschrift">
          <text:p text:style-name="bezwaarschrift_top"/>
          <text:p text:style-name="tussenkopvetcur">Mededelingen</text:p>
          <text:p text:style-name="tussenkopcur">
          <text:span text:style-name="nadrukvet">Bezwaar en Beroep</text:span>
        </text:p>
          <text:p text:style-name="bezwaarschrift_al">Dit besluit ligt gedurende zes weken na heden voor eenieder ter inzage bij de Informatiebalie in de Stadswinkel, Mariënburg 30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Rechtbank Arnhem, sector bestuursrecht, Postbus 9030, 6800 EM Arnhem vragen een voorlopige voorziening te treffen. Voor het behandelen van een dergelijk verzoek wordt griffierecht geheven.</text:p>
          <text:p text:style-name="bezwaarschrift_al">
          <draw:frame><draw:text-box><text:section text:name="plaatje_id1-3-2-4-7-1" text:style-name="plaatje">
            <text:p text:style-name="illustratie_id1-3-2-4-7-1-1"><draw:frame draw:style-name="illustratie_id1-3-2-4-7-1-1" text:anchor-type="paragraph" svg:width="153mm" svg:height="86.02641509433961mm"><draw:image xlink:href="Pictures/Dia1i0e65f5c5-61ea-4fca-b7ff-220f1ad7c464.jpg" xlink:type="simple"/></draw:frame></text:p>
          </text:section></draw:text-box></draw:frame>
        </text:p>
          <text:p text:style-name="bezwaarschrift_al">
          <draw:frame><draw:text-box><text:section text:name="plaatje_id1-3-2-4-8-1" text:style-name="plaatje">
            <text:p text:style-name="illustratie_id1-3-2-4-8-1-1"><draw:frame draw:style-name="illustratie_id1-3-2-4-8-1-1" text:anchor-type="paragraph" svg:width="153mm" svg:height="86.02641509433961mm"><draw:image xlink:href="Pictures/Dia2i294679e0-0778-45e0-bcbf-71c3732ff25a.jpg" xlink:type="simple"/></draw:frame></text:p>
          </text:section></draw:text-box></draw:frame>
        </text:p>
          <text:p text:style-name="bezwaarschrift_al">
          <draw:frame><draw:text-box><text:section text:name="plaatje_id1-3-2-4-9-1" text:style-name="plaatje">
            <text:p text:style-name="illustratie_id1-3-2-4-9-1-1"><draw:frame draw:style-name="illustratie_id1-3-2-4-9-1-1" text:anchor-type="paragraph" svg:width="153mm" svg:height="86.02641509433961mm"><draw:image xlink:href="Pictures/Dia3i2f5437dd-b5b3-4afe-9711-43f981b009bb.jpg" xlink:type="simple"/></draw:frame></text:p>
          </text:section></draw:text-box></draw:frame>
        </text:p>
          <text:p text:style-name="bezwaarschrift_al">
          <draw:frame><draw:text-box><text:section text:name="plaatje_id1-3-2-4-10-1" text:style-name="plaatje">
            <text:p text:style-name="illustratie_id1-3-2-4-10-1-1"><draw:frame draw:style-name="illustratie_id1-3-2-4-10-1-1" text:anchor-type="paragraph" svg:width="153mm" svg:height="86.02641509433961mm"><draw:image xlink:href="Pictures/Dia4ib873b7ae-5c4c-489d-8c8c-fc54ce8b78ad.jpg" xlink:type="simple"/></draw:frame></text:p>
          </text:section></draw:text-box></draw:frame>
        </text:p>
          <text:p text:style-name="bezwaarschrift_al">
          <draw:frame><draw:text-box><text:section text:name="plaatje_id1-3-2-4-11-1" text:style-name="plaatje">
            <text:p text:style-name="illustratie_id1-3-2-4-11-1-1"><draw:frame draw:style-name="illustratie_id1-3-2-4-11-1-1" text:anchor-type="paragraph" svg:width="153mm" svg:height="86.02641509433961mm"><draw:image xlink:href="Pictures/Dia5i8ebcf35c-5b04-4a48-9886-2f37b247d02a.jpg" xlink:type="simple"/></draw:frame></text:p>
          </text:section></draw:text-box></draw:frame>
        </text:p>
          <text:p text:style-name="bezwaarschrift_al">
          <draw:frame><draw:text-box><text:section text:name="plaatje_id1-3-2-4-12-1" text:style-name="plaatje">
            <text:p text:style-name="illustratie_id1-3-2-4-12-1-1"><draw:frame draw:style-name="illustratie_id1-3-2-4-12-1-1" text:anchor-type="paragraph" svg:width="153mm" svg:height="86.02641509433961mm"><draw:image xlink:href="Pictures/Dia6ie8c49500-3ddd-45e3-a1e3-142d72c344c0.jpg" xlink:type="simple"/></draw:frame></text:p>
          </text:section></draw:text-box></draw:frame>
        </text:p>
          <text:p text:style-name="bezwaarschrift_al">
          <draw:frame><draw:text-box><text:section text:name="plaatje_id1-3-2-4-13-1" text:style-name="plaatje">
            <text:p text:style-name="illustratie_id1-3-2-4-13-1-1"><draw:frame draw:style-name="illustratie_id1-3-2-4-13-1-1" text:anchor-type="paragraph" svg:width="153mm" svg:height="86.02641509433961mm"><draw:image xlink:href="Pictures/Dia7ib9321478-d43d-4c06-ae02-73d76bd7432d.jpg" xlink:type="simple"/></draw:frame></text:p>
          </text:section></draw:text-box></draw:frame>
        </text:p>
          <text:p text:style-name="bezwaarschrift_al">
          <draw:frame><draw:text-box><text:section text:name="plaatje_id1-3-2-4-14-1" text:style-name="plaatje">
            <text:p text:style-name="illustratie_id1-3-2-4-14-1-1"><draw:frame draw:style-name="illustratie_id1-3-2-4-14-1-1" text:anchor-type="paragraph" svg:width="153mm" svg:height="86.02641509433961mm"><draw:image xlink:href="Pictures/Dia8ic514db04-3991-4dec-abfc-d9402fcab3c6.jpg" xlink:type="simple"/></draw:frame></text:p>
          </text:section></draw:text-box></draw:frame>
        </text:p>
          <text:p text:style-name="bezwaarschrift_al">
          <draw:frame><draw:text-box><text:section text:name="plaatje_id1-3-2-4-15-1" text:style-name="plaatje">
            <text:p text:style-name="illustratie_id1-3-2-4-15-1-1"><draw:frame draw:style-name="illustratie_id1-3-2-4-15-1-1" text:anchor-type="paragraph" svg:width="153mm" svg:height="86.02641509433961mm"><draw:image xlink:href="Pictures/Dia9i7a640231-2c5a-4d24-87a0-96994e2efce7.jpg" xlink:type="simple"/></draw:frame></text:p>
          </text:section></draw:text-box></draw:frame>
        </text:p>
          <text:p text:style-name="bezwaarschrift_al">
          <draw:frame><draw:text-box><text:section text:name="plaatje_id1-3-2-4-16-1" text:style-name="plaatje">
            <text:p text:style-name="illustratie_id1-3-2-4-16-1-1"><draw:frame draw:style-name="illustratie_id1-3-2-4-16-1-1" text:anchor-type="paragraph" svg:width="153mm" svg:height="86.02641509433961mm"><draw:image xlink:href="Pictures/Dia10i71d702be-b886-433e-9bb2-03181351d8dd.jpg" xlink:type="simple"/></draw:frame></text:p>
          </text:section></draw:text-box></draw:frame>
        </text:p>
          <text:p text:style-name="bezwaarschrift_al">
          <draw:frame><draw:text-box><text:section text:name="plaatje_id1-3-2-4-17-1" text:style-name="plaatje">
            <text:p text:style-name="illustratie_id1-3-2-4-17-1-1"><draw:frame draw:style-name="illustratie_id1-3-2-4-17-1-1" text:anchor-type="paragraph" svg:width="153mm" svg:height="86.02641509433961mm"><draw:image xlink:href="Pictures/Dia11ibd3ed83b-129f-4045-84de-ca1f6f43cfb3.jpg" xlink:type="simple"/></draw:frame></text:p>
          </text:section></draw:text-box></draw:frame>
        </text:p>
          <text:p text:style-name="bezwaarschrift_al">
          <draw:frame><draw:text-box><text:section text:name="plaatje_id1-3-2-4-18-1" text:style-name="plaatje">
            <text:p text:style-name="illustratie_id1-3-2-4-18-1-1"><draw:frame draw:style-name="illustratie_id1-3-2-4-18-1-1" text:anchor-type="paragraph" svg:width="153mm" svg:height="86.02641509433961mm"><draw:image xlink:href="Pictures/Dia12i26abe03d-d8d5-4415-830d-42c82336f025.jpg" xlink:type="simple"/></draw:frame></text:p>
          </text:section></draw:text-box></draw:frame>
        </text:p>
          <text:p text:style-name="bezwaarschrift_al">
          <draw:frame><draw:text-box><text:section text:name="plaatje_id1-3-2-4-19-1" text:style-name="plaatje">
            <text:p text:style-name="illustratie_id1-3-2-4-19-1-1"><draw:frame draw:style-name="illustratie_id1-3-2-4-19-1-1" text:anchor-type="paragraph" svg:width="153mm" svg:height="86.02641509433961mm"><draw:image xlink:href="Pictures/Dia13i94690d3d-46b6-425d-b492-087d09cb711f.jpg" xlink:type="simple"/></draw:frame></text:p>
          </text:section></draw:text-box></draw:frame>
        </text:p>
          <text:p text:style-name="bezwaarschrift_al">
          <draw:frame><draw:text-box><text:section text:name="plaatje_id1-3-2-4-20-1" text:style-name="plaatje">
            <text:p text:style-name="illustratie_id1-3-2-4-20-1-1"><draw:frame draw:style-name="illustratie_id1-3-2-4-20-1-1" text:anchor-type="paragraph" svg:width="153mm" svg:height="86.02641509433961mm"><draw:image xlink:href="Pictures/Dia14i4cd76a24-15b4-4cda-8771-9b2b133b5853.jpg" xlink:type="simple"/></draw:frame></text:p>
          </text:section></draw:text-box></draw:frame>
        </text:p>
          <text:p text:style-name="bezwaarschrift_al">
          <draw:frame><draw:text-box><text:section text:name="plaatje_id1-3-2-4-21-1" text:style-name="plaatje">
            <text:p text:style-name="illustratie_id1-3-2-4-21-1-1"><draw:frame draw:style-name="illustratie_id1-3-2-4-21-1-1" text:anchor-type="paragraph" svg:width="153mm" svg:height="86.02641509433961mm"><draw:image xlink:href="Pictures/Dia15i6d7df7cd-f928-40f2-a653-2249f59158dd.jpg" xlink:type="simple"/></draw:frame></text:p>
          </text:section></draw:text-box></draw:frame>
        </text:p>
          <text:p text:style-name="bezwaarschrift_al">
          <draw:frame><draw:text-box><text:section text:name="plaatje_id1-3-2-4-22-1" text:style-name="plaatje">
            <text:p text:style-name="illustratie_id1-3-2-4-22-1-1"><draw:frame draw:style-name="illustratie_id1-3-2-4-22-1-1" text:anchor-type="paragraph" svg:width="153mm" svg:height="86.02641509433961mm"><draw:image xlink:href="Pictures/Dia16i39793907-50dc-49c8-9210-9c39199cbe1e.jpg" xlink:type="simple"/></draw:frame></text:p>
          </text:section></draw:text-box></draw:frame>
        </text:p>
          <text:p text:style-name="bezwaarschrift_al">
          <draw:frame><draw:text-box><text:section text:name="plaatje_id1-3-2-4-23-1" text:style-name="plaatje">
            <text:p text:style-name="illustratie_id1-3-2-4-23-1-1"><draw:frame draw:style-name="illustratie_id1-3-2-4-23-1-1" text:anchor-type="paragraph" svg:width="153mm" svg:height="86.02641509433961mm"><draw:image xlink:href="Pictures/Dia17i471038d1-3a84-4ae7-9de0-02bd3173cef4.jpg" xlink:type="simple"/></draw:frame></text:p>
          </text:section></draw:text-box></draw:frame>
        </text:p>
          <text:p text:style-name="bezwaarschrift_al">
          <draw:frame><draw:text-box><text:section text:name="plaatje_id1-3-2-4-24-1" text:style-name="plaatje">
            <text:p text:style-name="illustratie_id1-3-2-4-24-1-1"><draw:frame draw:style-name="illustratie_id1-3-2-4-24-1-1" text:anchor-type="paragraph" svg:width="153mm" svg:height="86.02641509433961mm"><draw:image xlink:href="Pictures/Dia18i2b3dc4a5-5039-45a1-ac57-5f092e989689.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style:style style:family="paragraph" style:name="illustratie_id1-3-2-4-20-1-1" style:parent-style-name="Standard">
      <style:paragraph-properties style:line-spacing="0mm" style:text-autospace="none" ofo:line-height="0.001cm"/>
    </style:style>
    <style:style style:family="graphic" style:name="illustratie_id1-3-2-4-20-1-1" style:parent-style-name="Standard">
      <style:graphic-properties style:horizontal-pos="left" style:horizontal-rel="paragraph" style:vertical-pos="top" style:vertical-rel="paragraph" style:wrap="none" ofo:margin-right="3mm"/>
    </style:style>
    <style:style style:family="paragraph" style:name="illustratie_id1-3-2-4-21-1-1" style:parent-style-name="Standard">
      <style:paragraph-properties style:line-spacing="0mm" style:text-autospace="none" ofo:line-height="0.001cm"/>
    </style:style>
    <style:style style:family="graphic" style:name="illustratie_id1-3-2-4-21-1-1" style:parent-style-name="Standard">
      <style:graphic-properties style:horizontal-pos="left" style:horizontal-rel="paragraph" style:vertical-pos="top" style:vertical-rel="paragraph" style:wrap="none" ofo:margin-right="3mm"/>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style:style style:family="paragraph" style:name="illustratie_id1-3-2-4-23-1-1" style:parent-style-name="Standard">
      <style:paragraph-properties style:line-spacing="0mm" style:text-autospace="none" ofo:line-height="0.001cm"/>
    </style:style>
    <style:style style:family="graphic" style:name="illustratie_id1-3-2-4-23-1-1" style:parent-style-name="Standard">
      <style:graphic-properties style:horizontal-pos="left" style:horizontal-rel="paragraph" style:vertical-pos="top" style:vertical-rel="paragraph" style:wrap="none" ofo:margin-right="3mm"/>
    </style:style>
    <style:style style:family="paragraph" style:name="illustratie_id1-3-2-4-24-1-1" style:parent-style-name="Standard">
      <style:paragraph-properties style:line-spacing="0mm" style:text-autospace="none" ofo:line-height="0.001cm"/>
    </style:style>
    <style:style style:family="graphic" style:name="illustratie_id1-3-2-4-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122280</text:span><text:line-break/><text:date style:data-style-name="dag" text:fixed="true" text:date-value="2023-03-21"/><text:line-break/><text:date style:data-style-name="jaar" text:fixed="true" text:date-value="2023-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280</text:span><text:date style:data-style-name="nicedate" text:fixed="true" text:date-value="2023-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280</text:span><text:date style:data-style-name="nicedate" text:fixed="true" text:date-value="2023-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xml/MC-DRP-VB-Web-CB.xml</meta:user-defined>
    <meta:user-defined meta:name="OVERHEID.Gemeente/DC.creator">Nijmegen</meta:user-defined>
    <meta:user-defined meta:name="OVERHEID.Gemeente/OVERHEID.authority">Nijmegen</meta:user-defined>
    <meta:user-defined meta:name="OVERHEID.Informatietype/DC.type">officiële publicatie</meta:user-defined>
    <meta:user-defined meta:name="OVERHEIDop.Rubriek/DC.type">verkeersbesluit of -mededeling</meta:user-defined>
    <meta:user-defined meta:name="OVERHEID.Gemeente/DCTERMS.publisher">Nijme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ijmegen - verkeersbesluit aanwijzing oplaadplekken woonplaatsen Nijmegen en Lent - Nijmegen, Lent</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D230259171</meta:user-defined>
    <meta:user-defined meta:name="DCTERMS.abstract">Aanwijzen oplaadplekken elektrische voertuigen in de woonplaatsen Nijmegen en Lent</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Oplaadpalen (proactief) elektrische voertuigen openbare ruimte woonplaatsen Nijmegen en Lent</meta:user-defined>
    <meta:user-defined meta:name="DCTERMS.W3CDTF/DCTERMS.available">2023-03-21</meta:user-defined>
    <meta:user-defined meta:name="OVERHEIDop.externeBijlage">bsl oplaad OR proact-2 D230259171 09-03-2023|exb-2023-13932</meta:user-defined>
    <meta:user-defined meta:name="DCTERMS.W3CDTF/OVERHEIDop.jaargang">2023</meta:user-defined>
    <meta:user-defined meta:name="OVERHEIDop.publicationIssue">122280</meta:user-defined>
    <meta:user-defined meta:name="OVERHEIDop.GmbID/DC.identifier">gmb-2023-122280</meta:user-defined>
    <meta:user-defined meta:name="OVERHEIDop.versieInformatie"/>
  </office:meta>
</office:document-meta>
</file>