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keersbesluit met enige regelmaat afsluiten gedeelte Prins Bernhardstraat t.b.v. bouw woningen in de periode van 13 maart 2023 t/m 13 maart 2024 te Burgum</text:p>
      <text:section text:name="zakelijke-mededeling_id1-3-2" text:style-name="zakelijke-mededeling">
        <text:section text:name="zakelijke-mededeling-tekst_id1-3-2-1" text:style-name="zakelijke-mededeling-tekst">
          <text:section text:name="tekst_id1-3-2-1-1" text:style-name="tekst">
            <text:p text:style-name="last-al"/>
            <text:p text:style-name="tekst_bottom"/>
          </text:section>
        </text:section>
        <text:section text:name="zakelijke-mededeling-sluiting_id1-3-2-2" text:style-name="zakelijke-mededeling-sluiting">
          <text:section text:name="ondertekening_id1-3-2-2-1">
            <text:p><text:span text:style-name="functie">Op 8 maart 2023 is het volgende verkeersbesluit genomen:</text:span></text:p>
            <text:p><text:span text:style-name="functie">Burgum, Prins Bernhardstraat, ter hoogte van de nieuwbouwlocatie, met enige regelmaat afsluiten gedeelte van de Prins Bernhardstraat in verband met plaatsen bouwkraan op de rijbaan t.b.v. de bouw van woningen aldaar en het afzetten van een parkeerstrook van 5 haakse parkeerplaatsen aan de westkant van de straat in de periode van 13 maart 2023 t/m 13 maart 2024.</text:span></text:p>
            <text:p><text:span text:style-name="functie"/></text:p>
            <text:p><text:span text:style-name="functie">Bezwaar indienen</text:span></text:p>
            <text:p><text:span text:style-name="functie">Binnen zes weken nadat het besluit aan de aanvrager bekend is gemaakt, kunnen belanghebbenden bij het college een gemotiveerd bezwaarschrift indienen tegen het verkeersbesluit.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122268</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268</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2268</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Tytsjerksteradiel</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Lijn</meta:user-defined>
    <meta:user-defined meta:name="DC.title">Gemeente Tytsjerksteradiel – Verkeersbesluit met enige regelmaat afsluiten gedeelte Prins Bernhardstraat t.b.v. bouw woningen in de periode van 13 maart 2023 t/m 13 maart 2024 te Burgum</meta:user-defined>
    <meta:user-defined meta:name="DCTERMS.W3CDTF/DCTERMS.available">2023-03-21</meta:user-defined>
    <meta:user-defined meta:name="DCTERMS.W3CDTF/OVERHEIDop.jaargang">2023</meta:user-defined>
    <meta:user-defined meta:name="OVERHEIDop.publicationIssue">122268</meta:user-defined>
    <meta:user-defined meta:name="OVERHEIDop.GmbID/DC.identifier">gmb-2023-122268</meta:user-defined>
    <meta:user-defined meta:name="OVERHEIDop.versieInformatie"/>
  </office:meta>
</office:document-meta>
</file>