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Terlunewei 2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Aldwâld Terlunewei 2, het organiseren van NAC Autocross op 10 april, 29 mei 16 september en reservedatum 1 juli 2023 (besluit is verzonden op 17 maart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1797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1797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1797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138</meta:user-defined>
    <dc:language>nl</dc:language>
    <meta:user-defined meta:name="OVERHEIDop.locatietype/OVERHEIDop.gebiedsmarkering">Adres</meta:user-defined>
    <meta:user-defined meta:name="DC.title">Evenementenvergunning Terlunewei 2 te Aldwâld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1797</meta:user-defined>
    <meta:user-defined meta:name="OVERHEIDop.GmbID/DC.identifier">gmb-2023-121797</meta:user-defined>
    <meta:user-defined meta:name="OVERHEIDop.versieInformatie"/>
  </office:meta>
</office:document-meta>
</file>