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Sarphatistraat 121A 1018G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Sarphatistraat 121A 1018GB Amsterdam</text:p>
            <text:p text:style-name="common-al">Omschrijving: kappen van één boom in de achtertuin van het gebouw</text:p>
            <text:p text:style-name="common-al">Datum ontvangst: 13-03-2023</text:p>
            <text:p text:style-name="common-al">Zaaknummer: Z2023-C001849</text:p>
            <text:p text:style-name="common-al">OLO nummer: 7654973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
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20494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94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94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3-C001849</meta:user-defined>
    <meta:user-defined meta:name="DCTERMS.abstract">kappen van één boom in de achtertuin van het gebouw</meta:user-defined>
    <dc:language>nl</dc:language>
    <meta:user-defined meta:name="OVERHEIDop.locatietype/OVERHEIDop.gebiedsmarkering">Punt</meta:user-defined>
    <meta:user-defined meta:name="DC.title">Aanvraag omgevingsvergunning vellen van een houtopstand (kap) Sarphatistraat 121A 1018GB Amsterdam</meta:user-defined>
    <meta:user-defined meta:name="DCTERMS.W3CDTF/DCTERMS.available">2023-03-20</meta:user-defined>
    <meta:user-defined meta:name="DCTERMS.W3CDTF/OVERHEIDop.jaargang">2023</meta:user-defined>
    <meta:user-defined meta:name="OVERHEIDop.publicationIssue">120494</meta:user-defined>
    <meta:user-defined meta:name="OVERHEIDop.GmbID/DC.identifier">gmb-2023-120494</meta:user-defined>
    <meta:user-defined meta:name="OVERHEIDop.versieInformatie"/>
  </office:meta>
</office:document-meta>
</file>